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ция-сдавая-кровь-спасаю-жизнь-пройдет-на-юго-западе-москвы"/>Акция "Сдавая кровь — спасаю жизнь" пройдет на юго-западе Москвы<text:bookmark-end text:name="акция-сдавая-кровь-спасаю-жизнь-пройдет-на-юго-западе-москвы"/></text:h>
      <text:p text:style-name="First_20_paragraph">30.05.2022</text:p>
      <text:p text:style-name="Text_20_body"><text:span text:style-name="T1">В мероприятии могут принять участие граждане от 18 до 60 лет.</text:span></text:p>
      <text:p text:style-name="Text_20_body"><text:line-break/></text:p>
      <text:p text:style-name="Text_20_body">Акцию «Сдавая кровь – спасаю жизнь» проведет 8 июня больница им. В.В. Виноградова. Мероприятие приурочено к Дню донора.</text:p>
      <text:p text:style-name="Text_20_body"><text:line-break/></text:p>
      <text:p text:style-name="Text_20_body">Желающие могут сдать кровь с 8.00 до 14.00 в приемном отделении (корпус №1). Все доноры пройдут медосмотр и сдадут экспресс-анализ в целях безопасности всех участников.</text:p>
      <text:p text:style-name="Text_20_body"><text:line-break/></text:p>
      <text:p text:style-name="Text_20_body">«Переболевшие COVID-19 могут быть донорами после 30 дней со дня выписки с больничного листа», – сообщается в паблике УСЗН ЮЗАО в соцсети «ВКонтакте».</text:p>
      <text:p text:style-name="Text_20_body"><text:line-break/></text:p>
      <text:p text:style-name="Text_20_body">Больница им. В.В. Виноградова находится по адресу: ул. Вавилова, 61.</text:p>
      <text:p text:style-name="Text_20_body"><text:line-break/></text:p>
      <text:p text:style-name="Text_20_body">Фото: mos.ru</text:p>
      <text:p text:style-name="Text_20_body"><text:line-break/></text:p>
      <text:p text:style-name="Text_20_body">Адрес страницы: <text:a xlink:type="simple" xlink:href="http://uzao.mos.ru/presscenter/news/detail/10837178.html" office:name=""><text:span text:style-name="Definition">http://uzao.mos.ru/presscenter/news/detail/10837178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1T03:11:06Z</meta:creation-date>
    <dc:date>2023-07-21T03:11:06Z</dc:date>
  </office:meta>
</office:document-meta>
</file>