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риродных-территориях-юзао-проведут-занятия-по-скандинавской-ходьбе"/>На природных территориях ЮЗАО проведут занятия по скандинавской ходьбе<text:bookmark-end text:name="на-природных-территориях-юзао-проведут-занятия-по-скандинавской-ходьбе"/></text:h>
      <text:p text:style-name="First_20_paragraph">26.04.2022</text:p>
      <text:p text:style-name="Text_20_body"><text:span text:style-name="T1">К бесплатным урокам могут присоединиться все желающие. Участникам бесплатно предоставят палки для скандинавской ходьбы.</text:span></text:p>
      <text:p text:style-name="Text_20_body">«Жители смогут приятно провести время и освоить навыки скандинавской ходьбы, изучив под руководством специалистов Мосприроды правильные движения. Также участники узнают больше о флоре и фауне природных территорий и особенностях ландшафта. Во время прогулки «скандинавским шагом» участники занятий смогут насладиться пением птиц, а может, даже встретить обитателей природных территорий», - <text:a xlink:type="simple" xlink:href="https://mospriroda.ru/press_center/skorokhody_prirody_na_prirodnykh_territoriyakh_proydut_otkrytye_master_klassy/" office:name=""><text:span text:style-name="Definition">сообщается</text:span></text:a> на сайте Мосприроды.</text:p>
      <text:p text:style-name="Text_20_body"><text:span text:style-name="T1">Афиша мероприятий по скандинавской ходьбе в ЮЗАО:</text:span></text:p>
      <text:p text:style-name="Text_20_body">7 и 28 мая в 12.00 – обзорная экскурсия «На тропинках Битцевского леса» с элементами скандинавской ходьбы в экоцентре «Битцевский лес» (Новоясеневский тупик, д. 1, стр. 3). Телефон для записи: 8-916-306-56-50.</text:p>
      <text:p text:style-name="Text_20_body">14 мая в 12.00 – скандинавская суббота в природно-историческом парке «Битцевский лес». Записаться можно по телефону: 8-495-426-00-22.</text:p>
      <text:p text:style-name="Text_20_body">14 и 28 мая в 14.00 – экскурсия с элементами скандинавской ходьбы «СкандиБитца» от экоцентра «Лесная сказка» (36-й км МКАД, внешняя сторона, зона отдыха «Битца»). Телефон для записи: 8-499-643-38-43.</text:p>
      <text:p text:style-name="Text_20_body">Фото: Геннадий Михеев</text:p>
      <text:p text:style-name="Text_20_body"><text:line-break/></text:p>
      <text:p text:style-name="Text_20_body">Адрес страницы: <text:a xlink:type="simple" xlink:href="http://uzao.mos.ru/presscenter/news/detail/10778053.html" office:name=""><text:span text:style-name="Definition">http://uzao.mos.ru/presscenter/news/detail/1077805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13:03:48Z</meta:creation-date>
    <dc:date>2023-06-12T13:03:48Z</dc:date>
  </office:meta>
</office:document-meta>
</file>