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тцевском-лесу-создадут-конный-прогулочный-маршрут"/>В Битцевском лесу создадут конный прогулочный маршрут<text:bookmark-end text:name="в-битцевском-лесу-создадут-конный-прогулочный-маршрут"/></text:h>
      <text:p text:style-name="First_20_paragraph">05.04.2022</text:p>
      <text:p text:style-name="Text_20_body"><text:span text:style-name="T1">По окончании работ прогулки по парку станут более комфортными, как для пешеходов, так и для любителей верховой езды. Работы по созданию конного маршрута в Битцевском лесу будут проводиться с максимально бережным отношением к природе и с учетом природоохранного законодательства. Растущие деревья будут сохранены.</text:span></text:p>
      <text:p text:style-name="Text_20_body">Как сообщает пресс-служба столичного Департамента капитального ремонта, новый конный прогулочный маршрут свяжут с конноспортивным комплексом «Битца». Его отделят от основных пешеходных дорожек парка, проложив с западной стороны спортивной школы.</text:p>
      <text:p text:style-name="Text_20_body">Маршрут будет начинаться на территории комплекса и проходить по природно-историческому парку «Битцевский лес». Сейчас там существует тропа с открытым грунтом, который из-за влажности часто превращается в грязь.</text:p>
      <text:p text:style-name="Text_20_body">«Более 40 лет назад в районе Чертаново у самой кромки Битцевского леса был создан конноспортивный комплекс «Битца» (сейчас спортивная школа «Битца»). Здесь не только готовят спортсменов по различным видам конного спорта, но и дают возможность всем желающим насладиться конной прогулкой по территории парка. Раньше они проводились по существующим дорожкам и тропинкам, а это доставляло неудобства гуляющим и отдыхающим. Чтобы их минимизировать в рамках работ по реабилитации парка в отдалении от прогулочных дорожек будет создан отдельный кольцевой конный прогулочный маршрут», - сказал заместитель руководителя Департамента капитального ремонта города Москвы Сергей Мельников.</text:p>
      <text:p text:style-name="Text_20_body">По его словам, протяженность конного маршрута составит более 2 километров. В качестве финишного покрытия планируется использовать утрамбованный песок, который будет амортизировать и не даст выбивать копытами корни из верхнего слоя почвы. Так как маршрут будет уходить в глубь парка, его освещение не предусмотрено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uzao.mos.ru/presscenter/news/detail/10729135.html" office:name=""><text:span text:style-name="Definition">http://uzao.mos.ru/presscenter/news/detail/1072913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4T11:10:25Z</meta:creation-date>
    <dc:date>2023-06-04T11:10:25Z</dc:date>
  </office:meta>
</office:document-meta>
</file>