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исание-электричек-на-участке-мцд-2-царицыно---щербинка-изменится-в-марте"/>Расписание электричек на участке МЦД-2 «Царицыно» - «Щербинка» изменится в марте<text:bookmark-end text:name="расписание-электричек-на-участке-мцд-2-царицыно---щербинка-изменится-в-марте"/></text:h>
      <text:p text:style-name="First_20_paragraph">01.03.2022</text:p>
      <text:p text:style-name="Text_20_body"><text:span text:style-name="T1">Расписание некоторых пригородных поездов Курского и Рижского направлений Московской железной дороги – второго Московского центрального диаметра изменится в связи с модернизацией инфраструктуры.</text:span></text:p>
      <text:p text:style-name="Text_20_body">«С 1 по 31 марта с 1.00 до 5.00 работы пройдут на участке «Царицыно» – «Щербинка». Технологические «окна» назначены преимущественно в ночное время, чтобы изменения были минимальными. В указанные дни и часы движение поездов будет организовано по соседним путям. В связи с этим несколько электричек, курсирующих между Москвой и станциями Подольск, Львовская и Нахабино выведут из расписания», - <text:a xlink:type="simple" xlink:href="https://mzd.rzd.ru/ru/3742/page/104069?id=271309" office:name=""><text:span text:style-name="Definition">сообщается</text:span></text:a> на сайте МЖД.</text:p>
      <text:p text:style-name="Text_20_body">Напомним, на указанном участке располагаются станции МЦД-2, находящиеся на территории округа. Пассажиров просят с пониманием отнестись к работам и ознакомиться с изменениями в расписании пригородных поезд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0654713.html" office:name=""><text:span text:style-name="Definition">http://uzao.mos.ru/presscenter/news/detail/1065471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5:57:52Z</meta:creation-date>
    <dc:date>2023-06-06T05:57:52Z</dc:date>
  </office:meta>
</office:document-meta>
</file>