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идеоматериалы"/>Видеоматериалы<text:bookmark-end text:name="видеоматериалы"/></text:h>
      <text:p text:style-name="First_20_paragraph">01.01.1970</text:p>
      <text:p text:style-name="Text_20_body"><text:line-break/></text:p>
      <text:p text:style-name="Text_20_body">Адрес страницы: <text:a xlink:type="simple" xlink:href="http://uzao.mos.ru/presscenter/mediagallery/148963/12160637/" office:name=""><text:span text:style-name="Definition">http://uzao.mos.ru/presscenter/mediagallery/148963/12160637/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18:35:48Z</meta:creation-date>
    <dc:date>2024-12-24T18:35:48Z</dc:date>
  </office:meta>
</office:document-meta>
</file>