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рхив-материалов"/>Архив материалов<text:bookmark-end text:name="архив-материалов"/></text:h>
      <text:p text:style-name="First_20_paragraph">14.09.2020</text:p>
      <text:p text:style-name="Text_20_body"><text:a xlink:type="simple" xlink:href="https://uzao.mos.ru/nash-okrug/the-prosecutor-explains/kak-ne-stat-zhertvoy-distantsionnogo-moshennichestva.php?clear_cache=Y" office:name=""><text:span text:style-name="Definition">Как не стать жертвой дистанционного мошенничества</text:span></text:a></text:p>
      <text:p text:style-name="Text_20_body"><text:a xlink:type="simple" xlink:href="https://uzao.mos.ru/nash-okrug/the-prosecutor-explains/vneseny-izmeneniya-v-zakon-o-sotsialnoy-zashchite-invalidov.php?clear_cache=Y" office:name=""><text:span text:style-name="Definition">Внесены изменения в закон о социальной защите инвалидов</text:span></text:a></text:p>
      <text:p text:style-name="Text_20_body"><text:a xlink:type="simple" xlink:href="https://uzao.mos.ru/nash-okrug/the-prosecutor-explains/vneseny-izmeneniya-v-zakon-o-sotsialnoy-zashchite-invalidov2.php?clear_cache=Y" office:name=""><text:span text:style-name="Definition">Внесены изменения в закон о социальной защите инвалидов</text:span></text:a></text:p>
      <text:p text:style-name="Text_20_body"><text:a xlink:type="simple" xlink:href="https://uzao.mos.ru/nash-okrug/the-prosecutor-explains/ispolnenie-nakazanie-v-vide-ispravitelnykh-rabot.php?clear_cache=Y" office:name=""><text:span text:style-name="Definition">Исполнение наказание в виде исправительных работ</text:span></text:a></text:p>
      <text:p text:style-name="Text_20_body"><text:a xlink:type="simple" xlink:href="https://uzao.mos.ru/nash-okrug/the-prosecutor-explains/ispolnenie-nakazanie-v-vide-ispravitelnykh-rabot.php?clear_cache=Y" office:name=""><text:span text:style-name="Definition">Исполнение наказание в виде исправительных работ</text:span></text:a></text:p>
      <text:p text:style-name="Text_20_body"><text:a xlink:type="simple" xlink:href="https://uzao.mos.ru/nash-okrug/the-prosecutor-explains/o-vnesenii-izmeneniy-v-zakonodatelstvo-o-kontraktnoy-sisteme-v-sfere-zakupok.php?clear_cache=Y" office:name=""><text:span text:style-name="Definition">О внесении изменений в законодательство о контрактной системе в сфере закупок</text:span></text:a></text:p>
      <text:p text:style-name="Text_20_body"><text:a xlink:type="simple" xlink:href="https://uzao.mos.ru/nash-okrug/the-prosecutor-explains/utverzhdeny-pravila-vydachi-subsidiy-dlya-biznesa-na-profilaktiku-covid-19.php?clear_cache=Y" office:name=""><text:span text:style-name="Definition">Утверждены правила выдачи субсидий для бизнеса на профилактику COVID-19</text:span></text:a></text:p>
      <text:p text:style-name="Text_20_body"><text:a xlink:type="simple" xlink:href="https://uzao.mos.ru/nash-okrug/the-prosecutor-explains/s-1-sentyabrya-vstupaet-v-silu-zakon-o-vozvrate-strakhovoy-premii-pri-dosrochnom-pogashenii-kredita.php?clear_cache=Y" office:name=""><text:span text:style-name="Definition">С 1 сентября вступает в силу закон о возврате страховой премии при досрочном погашении кредита</text:span></text:a></text:p>
      <text:p text:style-name="Text_20_body"><text:a xlink:type="simple" xlink:href="https://uzao.mos.ru/nash-okrug/the-prosecutor-explains/za-neuvazhenie-k-sudu-predusmotrena-ugolovnaya-otvetstvennost.php?clear_cache=Y" office:name=""><text:span text:style-name="Definition">За неуважение к суду предусмотрена уголовная ответственность</text:span></text:a></text:p>
      <text:p text:style-name="Text_20_body"><text:a xlink:type="simple" xlink:href="https://uzao.mos.ru/nash-okrug/the-prosecutor-explains/vneseny-ogranicheniya-i-zaprety-na-potreblenie-nikotinsoderzhashchey-produktsii-ili-ispolzovaniya-ka.php?clear_cache=Y" office:name=""><text:span text:style-name="Definition">Внесены ограничения и запреты на потребление никотинсодержащей продукции или использования кальянов</text:span></text:a></text:p>
      <text:p text:style-name="Text_20_body"><text:a xlink:type="simple" xlink:href="https://uzao.mos.ru/nash-okrug/the-prosecutor-explains/po-voprosu-profilaktiki-potentsialno-opasnykh-razvlecheniy-podrostkov.php?clear_cache=Y" office:name=""><text:span text:style-name="Definition">По вопросу профилактики потенциально опасных развлечений подростков</text:span></text:a></text:p>
      <text:p text:style-name="Text_20_body"><text:a xlink:type="simple" xlink:href="https://uzao.mos.ru/nash-okrug/the-prosecutor-explains/ezakonnaya-migratsiya-vezd-v-rossiyskuyu-federatsiyu.php?clear_cache=Y" office:name=""><text:span text:style-name="Definition">Незаконная миграция – въезд в Российскую Федерацию</text:span></text:a></text:p>
      <text:p text:style-name="Text_20_body"><text:a xlink:type="simple" xlink:href="https://uzao.mos.ru/nash-okrug/the-prosecutor-explains/o-vnesenii-izmeneniy-v-fz-o-voinskoy-obyazannosti-i-voennoy-sluzhbe.php?clear_cache=Y" office:name=""><text:span text:style-name="Definition">О внесении изменений в ФЗ "О воинской обязанности и военной службе"</text:span></text:a></text:p>
      <text:p text:style-name="Text_20_body"><text:a xlink:type="simple" xlink:href="https://uzao.mos.ru/nash-okrug/the-prosecutor-explains/s-1-sentyabrya-2020-zarabotaet-vnesudebnyy-poryadok-priznaniya-grazhdanina-bankrotom.php?clear_cache=Y" office:name=""><text:span text:style-name="Definition">С 1 сентября 2020 заработает внесудебный порядок признания гражданина банкротом</text:span></text:a></text:p>
      <text:p text:style-name="Text_20_body"><text:a xlink:type="simple" xlink:href="https://uzao.mos.ru/nash-okrug/the-prosecutor-explains/ob-ugolovnoy-otvetstvennosti-za-prestupleniya-sovershyennye-s-ispolzovaniem-informatsionno-telekommu.php?clear_cache=Y" office:name=""><text:span text:style-name="Definition">Об уголовной ответственности за преступления , совершённые с использованием информационно-телекоммуникационных технологий</text:span></text:a></text:p>
      <text:p text:style-name="Text_20_body"><text:a xlink:type="simple" xlink:href="https://uzao.mos.ru/nash-okrug/the-prosecutor-explains/o-poryadke-polucheniya-otsrochki-po-uplate-obyazatelnykh-platezhey-ip-i-yuridicheskimi-litsami.php?clear_cache=Y" office:name=""><text:span text:style-name="Definition">О порядке получения отсрочки по уплате обязательных платежей ИП и юридическими лицами</text:span></text:a></text:p>
      <text:p text:style-name="Text_20_body"><text:a xlink:type="simple" xlink:href="https://uzao.mos.ru/nash-okrug/the-prosecutor-explains/prava-podozrevaemogo-posle-zaderzhaniya-i-dostavleniya-v-organy-predvaritelnogo-rassledovaniya.php?clear_cache=Y" office:name=""><text:span text:style-name="Definition">Права подозреваемого после задержания и доставления в органы предварительного расследования</text:span></text:a></text:p>
      <text:p text:style-name="Text_20_body"><text:a xlink:type="simple" xlink:href="/photo-and-pictures-for-works/Прокуратура,%20октябрь0001.pdf" office:name=""><text:span text:style-name="Definition">Установлены правила возврата пассажирам платы за авиабилеты в условиях ограничения международного и внутреннего воздушного сообщения</text:span></text:a></text:p>
      <text:p text:style-name="Text_20_body"><text:a xlink:type="simple" xlink:href="https://uzao.mos.ru/nash-okrug/the-prosecutor-explains/vozmozhno-li-izbranie-mery-presecheniya-v-vide-zaklyucheniya-pod-strazhu-v-otnoshenii-nesovershennol.php?clear_cache=Y" office:name=""><text:span text:style-name="Definition">Возможно ли избрание меры пресечения в виде заключения под стражу в отношении несовершеннолетнего подозреваемого или обвиняемого?</text:span></text:a></text:p>
      <text:p text:style-name="Text_20_body"><text:a xlink:type="simple" xlink:href="https://uzao.mos.ru/nash-okrug/the-prosecutor-explains/vneseny-izmeneniya-v-chasti-opredelenii-razumnogo-sroka-ugolovnogo-sudoproizvodstva.php?clear_cache=Y" office:name=""><text:span text:style-name="Definition">Внесены изменения в части определении разумного срока уголовного судопроизводства</text:span></text:a></text:p>
      <text:p text:style-name="Text_20_body"><text:a xlink:type="simple" xlink:href="https://uzao.mos.ru/nash-okrug/the-prosecutor-explains/stoimost-turpoezdki-po-rossii-chastichno-kompensiruet-gosudarstvo-.php?clear_cache=Y" office:name=""><text:span text:style-name="Definition">Стоимость турпоездки по России частично компенсирует государство</text:span></text:a></text:p>
      <text:p text:style-name="Text_20_body"><text:a xlink:type="simple" xlink:href="https://uzao.mos.ru/nash-okrug/the-prosecutor-explains/vvedena-ugolovnaya-otvetstvennost-za-unichtozhenie-i-povrezhdenie-pamyatnikov-uvekovechivayushchikh-.php?clear_cache=Y" office:name=""><text:span text:style-name="Definition">Введена уголовная ответственность за уничтожение и повреждение памятников , увековечивающих погибших при защите Отечества</text:span></text:a></text:p>
      <text:p text:style-name="Text_20_body"><text:a xlink:type="simple" xlink:href="/photo-and-pictures-for-works/Допмеры%20господдержки%20для%20семей.pdf" office:name=""><text:span text:style-name="Definition">Какие предусмотрены дополнительные меры государственной поддержки для семей в связи с рождением (усыновлением) первого и второго ребенка?</text:span></text:a></text:p>
      <text:p text:style-name="Text_20_body"><text:a xlink:type="simple" xlink:href="/photo-and-pictures-for-works/префект%20сми.pdf" office:name=""><text:span text:style-name="Definition">О запрещении размещения хостелов в квартирах</text:span></text:a></text:p>
      <text:p text:style-name="Text_20_body"><text:a xlink:type="simple" xlink:href="/photo-and-pictures-for-works/суициды%20(1)%20(2).pdf" office:name=""><text:span text:style-name="Definition">Ежегодно, 10 сентября, по всему миру отмечается Всемирный день предотвращения самоубийств</text:span></text:a></text:p>
      <text:p text:style-name="Text_20_body"><text:a xlink:type="simple" xlink:href="/photo-and-pictures-for-works/разъяснение%20права%20и%20обязанности%20родителей%20апо%20образованию%20детей%20порядок%20зачисления%20в%20доу.pdf" office:name=""><text:span text:style-name="Definition">Права и обязанности родителей по воспитанию и образованию детей</text:span></text:a></text:p>
      <text:p text:style-name="Text_20_body"><text:a xlink:type="simple" xlink:href="/photo-and-pictures-for-works/Прокуратура,%2019.02.20190005.pdf" office:name=""><text:span text:style-name="Definition">Сообщение прокуратуры ЮЗАО от 19.02.2019 (обвинительное заключение по преступлениям, предусмотренных ч. 4 ст. 159 УК РФ)</text:span></text:a></text:p>
      <text:p text:style-name="Text_20_body"><text:a xlink:type="simple" xlink:href="/photo-and-pictures-for-works/Прокуратура,%2019.02.20190004.pdf" office:name=""><text:span text:style-name="Definition">Сообщение прокуратуры ЮЗАО от 19.02.2019 (об исполнении требований природоохранного законодательства)</text:span></text:a></text:p>
      <text:p text:style-name="Text_20_body"><text:a xlink:type="simple" xlink:href="/photo-and-pictures-for-works/Прокуратура,%2019.02.20190003.pdf" office:name=""><text:span text:style-name="Definition">Сообщение прокуратуры ЮЗАО от 19.02.2019 (о возможном нарушении требований законодательства о противодействии коррупции)</text:span></text:a></text:p>
      <text:p text:style-name="Text_20_body"><text:a xlink:type="simple" xlink:href="/photo-and-pictures-for-works/Прокуратура,%20Дети-детям.pdf" office:name=""><text:span text:style-name="Definition">Прокуратурой Юго-Западного административного округа создан проект «Дети -детям»</text:span></text:a></text:p>
      <text:p text:style-name="Text_20_body"><text:a xlink:type="simple" xlink:href="/photo-and-pictures-for-works/Прокуратура,%20октябрь0003.pdf" office:name=""><text:span text:style-name="Definition">Прокуратура ЮЗАО направила в суд уголовное дело в отношении гражданина Республики Таджикистан, обвиняемого в совершении 20 преступлений в сфере незаконного оборота наркотиков</text:span></text:a></text:p>
      <text:p text:style-name="Text_20_body"><text:a xlink:type="simple" xlink:href="/photo-and-pictures-for-works/Прокуратура,%20октябрь0002.pdf" office:name=""><text:span text:style-name="Definition">Перед судом предстанет мужчина, обвиняемый в совершении преступлений в отношении своей супруги и ее несовершеннолетних детей</text:span></text:a></text:p>
      <text:p text:style-name="Text_20_body"><text:a xlink:type="simple" xlink:href="/photo-and-pictures-for-works/Прокуратура,%20октябрь0001.pdf" office:name=""><text:span text:style-name="Definition">Прокуратурой Юго-Западного административного округа г. Москвы проведена проверка информации о возможном нарушении ЗАО «Ю-ТИ-ДЖИ» требований законодательства о противодействии коррупции</text:span></text:a></text:p>
      <text:p text:style-name="Text_20_body"><text:a xlink:type="simple" xlink:href="/photo-and-pictures-for-works/линейка.pdf" office:name=""><text:span text:style-name="Definition">Прокуратура ЮЗАО сообщает: в ГБОУ «ОК «Юго-Запад» проведена торжественная линейка</text:span></text:a></text:p>
      <text:p text:style-name="Text_20_body"><text:a xlink:type="simple" xlink:href="/photo-and-pictures-for-works/АР0001%20проезд.pdf" office:name=""><text:span text:style-name="Definition">Скорректирован порядок предоставления болельщикам бесплатного проезда на поездах на время проведения в России чемпионата мира по футболу 2018</text:span></text:a></text:p>
      <text:p text:style-name="Text_20_body"><text:a xlink:type="simple" xlink:href="/photo-and-pictures-for-works/АР0002%20Косыгина,%2015.pdf" office:name=""><text:span text:style-name="Definition">Прокуратурой Юго-Западного административного округа г. Москвы проведена проверка соблюдения установленного порядка строительства, реконструкции, капитального ремонта объекта капитального строительства, ввода его в эксплуатацию на объекте капитального строительства, расположенном по адресу: г. Москва, ул. Косыгина, д. 15</text:span></text:a></text:p>
      <text:p text:style-name="Text_20_body"><text:a xlink:type="simple" xlink:href="/photo-and-pictures-for-works/АР0003%20контракт.pdf" office:name=""><text:span text:style-name="Definition">Прокуратурой округа проведена проверка по факту прекращения служебных контрактов с государственными гражданскими служащими и последующего не уведомления о приеме на работу в порядке, предусмотренном нормативными правовыми актами Российской Федерации.</text:span></text:a></text:p>
      <text:p text:style-name="Text_20_body"><text:a xlink:type="simple" xlink:href="/photo-and-pictures-for-works/АР0004%20турнир.pdf" office:name=""><text:span text:style-name="Definition">Прокуратура Юго-Западного административного округа г. Москвы в преддверии чемпионата мира по футболу в России инициировала и организовала турнир по футболу, посвященный Дню России, на базе ГБОУ "Школа 1694"</text:span></text:a></text:p>
      <text:p text:style-name="Text_20_body"><text:a xlink:type="simple" xlink:href="/photo-and-pictures-for-works/АР0005%20недвижимость%20Креатив.pdf" office:name=""><text:span text:style-name="Definition">Прокуратурой Юго-Западного административного округа г. Москвы проведена проверка соблюдения требований законодательства при распоряжении и использовании объектов недвижимого имущества</text:span></text:a></text:p>
      <text:p text:style-name="Text_20_body"><text:a xlink:type="simple" xlink:href="/photo-and-pictures-for-works/АР0006%20Файлер.pdf" office:name=""><text:span text:style-name="Definition">Прокуратурой Юго-Западного административного округа г. Москвы проведена проверка соблюдения требований законодательства при распоряжении и использовании объектов недвижимого имущества</text:span></text:a></text:p>
      <text:p text:style-name="Text_20_body"><text:a xlink:type="simple" xlink:href="/photo-and-pictures-for-works/Беловенцева.pdf" office:name=""><text:span text:style-name="Definition">Выдающийся работник прокуратуры ЮЗАО – Беловенцева Надежда Аркадьевна</text:span></text:a></text:p>
      <text:p text:style-name="Text_20_body"><text:a xlink:type="simple" xlink:href="/photo-and-pictures-for-works/прок0001.pdf" office:name=""><text:span text:style-name="Definition">Прокуратура Юго-Западного административного округа г. Москвы разъясняет: С 1 января 2020 года сокращается перечень документов, прилагаемых к заявлению на заключение брака через Интернет</text:span></text:a></text:p>
      <text:p text:style-name="Text_20_body"><text:a xlink:type="simple" xlink:href="/photo-and-pictures-for-works/прок0002.pdf" office:name=""><text:span text:style-name="Definition">Прокуратура Юго-Западного административного округа г. Москвы разъясняет о направлении средств материнского капитала, на оплату оказываемых организацией платных образовательных услуг</text:span></text:a></text:p>
      <text:p text:style-name="Text_20_body"><text:a xlink:type="simple" xlink:href="/photo-and-pictures-for-works/прок0003.pdf" office:name=""><text:span text:style-name="Definition">Прокуратура Юго-Западного административного округа г. Москвы разъясняет: некоторым категориям осужденных увеличена продолжительность прогулок</text:span></text:a></text:p>
      <text:p text:style-name="Text_20_body"><text:a xlink:type="simple" xlink:href="/photo-and-pictures-for-works/прок0004.pdf" office:name=""><text:span text:style-name="Definition">Прокуратура Юго-Западного административного округа г. Москвы разъясняет о полномочиях общего собрания собственников помещений в многоквартирном доме</text:span></text:a></text:p>
      <text:p text:style-name="Text_20_body"><text:a xlink:type="simple" xlink:href="/photo-and-pictures-for-works/прок0005.pdf" office:name=""><text:span text:style-name="Definition">Прокуратура Юго-Западного административного округа г. Москвы разъясняет: Пенсионный Фонд будет информировать граждан о размере материнского капитала по их запросам</text:span></text:a></text:p>
      <text:p text:style-name="Text_20_body"><text:a xlink:type="simple" xlink:href="/photo-and-pictures-for-works/прок%206-7.pdf" office:name=""><text:span text:style-name="Definition">Прокуратура Юго-Западного административного округа г. Москвы разъясняет о некоторых вопросах рассмотрения уголовных дел в первой инстанции</text:span></text:a></text:p>
      <text:p text:style-name="Text_20_body"><text:a xlink:type="simple" xlink:href="/photo-and-pictures-for-works/прок0008.pdf" office:name=""><text:span text:style-name="Definition">Прокуратура Юго-Западного административного округа г. Москвы разъясняет о внесении изменений в Уголовный кодекс РФ</text:span></text:a></text:p>
      <text:p text:style-name="Text_20_body"><text:a xlink:type="simple" xlink:href="/photo-and-pictures-for-works/прок0009.pdf" office:name=""><text:span text:style-name="Definition">Прокуратура Юго-Западного административного округа г. Москвы разъясняет о минимальном размере оплаты труда</text:span></text:a></text:p>
      <text:p text:style-name="Text_20_body"><text:a xlink:type="simple" xlink:href="/photo-and-pictures-for-works/прок0010.pdf" office:name=""><text:span text:style-name="Definition">Прокуратура Юго-Западного административного округа г. Москвы разъясняет в чем отличие трудового договора от договора подряда.</text:span></text:a></text:p>
      <text:p text:style-name="Text_20_body"><text:a xlink:type="simple" xlink:href="/photo-and-pictures-for-works/Прокуратура,%20угонщики.pdf" office:name=""><text:span text:style-name="Definition">Прокуратурой ЮЗАО г. Москвы утверждено обвинительное заключение</text:span></text:a></text:p>
      <text:p text:style-name="Text_20_body"><text:a xlink:type="simple" xlink:href="/photo-and-pictures-for-works/Прокуратура,%20конференция.pdf" office:name=""><text:span text:style-name="Definition">Прокуратура ЮЗАО провела межвузовскую научно-практическую конференцию «Деятельность правоохранительных органов по разобщению неформальных молодежных групп антиобщественной и экстремистской направленности: проблемы, пути решения, взгляд молодежи»</text:span></text:a></text:p>
      <text:p text:style-name="Text_20_body"><text:a xlink:type="simple" xlink:href="/photo-and-pictures-for-works/разъяснение%20прокуратуры%20%2022.01.2018.pdf" office:name=""><text:span text:style-name="Definition">Прокуратура Юго-Западного административного округа разъясняет главное условие хранения копий документов работников</text:span></text:a></text:p>
      <text:p text:style-name="Text_20_body"><text:a xlink:type="simple" xlink:href="/photo-and-pictures-for-works/геотекст-янао.pdf" office:name=""><text:span text:style-name="Definition">Прокуратурой ЮЗАО г. Москвы утверждено обвинительное заключение в отношении руководителя ООО «Геотекст-ЯНАО» и ООО «Геотекст-ойл»</text:span></text:a></text:p>
      <text:p text:style-name="Text_20_body"><text:a xlink:type="simple" xlink:href="/photo-and-pictures-for-works/Прокувратура%20лифты.pdf" office:name=""><text:span text:style-name="Definition">Осуждены сотрудники организации, осуществляющей техническое обслуживание лифтов в многоквартирных домах в районе Коньково</text:span></text:a></text:p>
      <text:p text:style-name="Text_20_body"><text:a xlink:type="simple" xlink:href="/photo-and-pictures-for-works/лекция%20Роспотребнадзор.pdf" office:name=""><text:span text:style-name="Definition">Прокуратурой Юго-Западного административного округа г. Москвы в преддверии Международного дня борьбы с коррупцией в территориальном отделе Роспотребнадзора по ЮЗАО г. Москве проведена лекция на тему: «Характерные признаки и виды коррупции, уголовная ответственность за преступления, связанные со взяточничеством».</text:span></text:a></text:p>
      <text:p text:style-name="Text_20_body"><text:a xlink:type="simple" xlink:href="/photo-and-pictures-for-works/лекция%20УВД.pdf" office:name=""><text:span text:style-name="Definition">Прокуратурой Юго-Западного административного округа г. Москвы в преддверии Международного дня борьбы с коррупцией проведена лекция в УВД по ЮЗАО ГУ МВД России по г. Москве</text:span></text:a></text:p>
      <text:p text:style-name="Text_20_body"><text:a xlink:type="simple" xlink:href="/photo-and-pictures-for-works/ДШИ,%20прокуратура.pdf" office:name=""><text:span text:style-name="Definition">Прокуратура Юго-Западного административного округа г. Москвы в предверии празднования Дня конституции провела межвузовский научно-практический круглый стол на тему: «Роль правоохранительных органов в защите конституционных прав и свобод человека и гражданина: конституционализм, теории и перспективы развития»</text:span></text:a></text:p>
      <text:p text:style-name="Text_20_body"><text:a xlink:type="simple" xlink:href="/photo-and-pictures-for-works/Проверено%20обращение%20Анохиной%20Е.Р.%20о%20нарушении%20требований%20законодательства%20в%20сфере%20социальной%20поддержки%20детей.pdf" office:name=""><text:span text:style-name="Definition">Прокуратурой Юго-Западного административного округа г. Москвы проверено обращение Анохиной Е.Р. о нарушении требований законодательства в сфере социальной поддержки детей</text:span></text:a></text:p>
      <text:p text:style-name="Text_20_body"><text:a xlink:type="simple" xlink:href="/photo-and-pictures-for-works/Проведена%20проверка%20обращения%20о%20нарушении%20трудового%20законодательства%20со%20стороны%20руководства%20ООО%20«Экспресс%20Лоджистик».pdf" office:name=""><text:span text:style-name="Definition">Прокуратурой Юго-Западного административного округа г. Москвы проведена проверка доводов коллективного обращения о нарушении трудового законодательства со стороны руководства ООО «Экспресс Лоджистик»</text:span></text:a></text:p>
      <text:p text:style-name="Text_20_body"><text:a xlink:type="simple" xlink:href="/photo-and-pictures-for-works/Разоблачены%20мошенники.pdf" office:name=""><text:span text:style-name="Definition">Разоблачена группа мошенников</text:span></text:a></text:p>
      <text:p text:style-name="Text_20_body"><text:a xlink:type="simple" xlink:href="/photo-and-pictures-for-works/прокуратура%20_16.pdf" office:name=""><text:span text:style-name="Definition">Сотрудниками прокуратуры Юго-Западного административного округа проведена встреча с педагогами Школы искусств №11</text:span></text:a></text:p>
      <text:p text:style-name="Text_20_body"><text:a xlink:type="simple" xlink:href="/photo-and-pictures-for-works/ЦНИИП%2011.09.2017%20(1).pdf" office:name=""><text:span text:style-name="Definition">Прокуратурой ЮЗАО выявлены нарушения в ФГБУ «ЦНИИП Минстроя России»</text:span></text:a></text:p>
      <text:p text:style-name="Text_20_body"><text:a xlink:type="simple" xlink:href="/photo-and-pictures-for-works/органы%20опеки.pdf" office:name=""><text:span text:style-name="Definition">Проведена проверка по обращению органов опеки</text:span></text:a></text:p>
      <text:p text:style-name="Text_20_body"><text:a xlink:type="simple" xlink:href="/photo-and-pictures-for-works/спортмастер.pdf" office:name=""><text:span text:style-name="Definition">Выявлены нарушения законодательства при приеме на работу бывшего госслужащего</text:span></text:a></text:p>
      <text:p text:style-name="Text_20_body"><text:a xlink:type="simple" xlink:href="/photo-and-pictures-for-works/Порядок%20взыскания%20алиментов.pdf" office:name=""><text:span text:style-name="Definition">Прокуратура Юго-Западного административного округа г. Москвы разъясняет порядок взыскания алиментов на ребенка с работающего должника</text:span></text:a></text:p>
      <text:p text:style-name="Text_20_body"><text:a xlink:type="simple" xlink:href="/photo-and-pictures-for-works/Порядок%20применения%20взыскания.pdf" office:name=""><text:span text:style-name="Definition">Прокуратура Юго-Западного административного округа г. Москвы разъясняет порядок применения работодателем дисциплинарного взыскания</text:span></text:a></text:p>
      <text:p text:style-name="Text_20_body"><text:a xlink:type="simple" xlink:href="/photo-and-pictures-for-works/Порядок%20%20оформления%20социальной%20пенсии.pdf" office:name=""><text:span text:style-name="Definition">Прокуратура Юго-Западного административного округа г. Москвы разъясняет порядок оформления социальной пенсии</text:span></text:a></text:p>
      <text:p text:style-name="Text_20_body"><text:a xlink:type="simple" xlink:href="/photo-and-pictures-for-works/Порядок%20восстановления%20родительских%20прав.pdf" office:name=""><text:span text:style-name="Definition">Прокуратура Юго-Западного административного округа г. Москвы разъясняет порядок восстановления родительских прав</text:span></text:a></text:p>
      <text:p text:style-name="Text_20_body"><text:a xlink:type="simple" xlink:href="/photo-and-pictures-for-works/Правомерность%20понижения%20зарплаты.pdf" office:name=""><text:span text:style-name="Definition">Прокуратура Юго-Западного административного округа г. Москвы разъясняет правомерно ли понижение зарплаты работнику при неизменности его должности</text:span></text:a></text:p>
      <text:p text:style-name="Text_20_body"><text:a xlink:type="simple" xlink:href="/photo-and-pictures-for-works/Об%20отпуске.pdf" office:name=""><text:span text:style-name="Definition">Прокуратура Юго-Западного административного округа г. Москвы разъясняет можно ли взять ежегодный отпуск после отпуска по уходу за ребенком</text:span></text:a></text:p>
      <text:p text:style-name="Text_20_body"><text:a xlink:type="simple" xlink:href="/photo-and-pictures-for-works/лекция,%20прокуратура.pdf" office:name=""><text:span text:style-name="Definition">Прокуратура Юго-Западного административного округа провела на базе ДШИ №11 мероприятие для воспитанников ГБУ «Территориальный центр социальной защиты «Ясенево»</text:span></text:a></text:p>
      <text:p text:style-name="Text_20_body"><text:a xlink:type="simple" xlink:href="/photo-and-pictures-for-works/каковы%20особенности%20перерасчета.pdf" office:name=""><text:span text:style-name="Definition">Каковы особенности перерасчета коммунальных платежей при их предоставлении с перерывами?</text:span></text:a></text:p>
      <text:p text:style-name="Text_20_body"><text:a xlink:type="simple" xlink:href="/photo-and-pictures-for-works/ремонт.pdf" office:name=""><text:span text:style-name="Definition">Какой ремонт в квартире службы ЖКХ обязаны делать бесплатно?</text:span></text:a></text:p>
      <text:p text:style-name="Text_20_body"><text:a xlink:type="simple" xlink:href="/photo-and-pictures-for-works/порядок%20ликвидации%20ТСЖ.pdf" office:name=""><text:span text:style-name="Definition">Каков порядок ликвидации ТСЖ по решению общего собрания членов ТСЖ и собственников жилья?</text:span></text:a></text:p>
      <text:p text:style-name="Text_20_body"><text:a xlink:type="simple" xlink:href="/photo-and-pictures-for-works/Что%20такое%20ТСН.pdf" office:name=""><text:span text:style-name="Definition">Что такое ТСН и чем оно отличается от ТСЖ?</text:span></text:a></text:p>
      <text:p text:style-name="Text_20_body"><text:a xlink:type="simple" xlink:href="/photo-and-pictures-for-works/Как%20установить%20пандус.pdf" office:name=""><text:span text:style-name="Definition">Как установить пандус в жилом доме?</text:span></text:a></text:p>
      <text:p text:style-name="Text_20_body"><text:a xlink:type="simple" xlink:href="/photo-and-pictures-for-works/Как%20проверить%20расчет%20компенсации.pdf" office:name=""><text:span text:style-name="Definition">Как проверить расчет компенсации за неиспользованный отпуск при увольнении?</text:span></text:a></text:p>
      <text:p text:style-name="Text_20_body"><text:a xlink:type="simple" xlink:href="/photo-and-pictures-for-works/19.07.2017_%20прокуратура0001.pdf" office:name=""><text:span text:style-name="Definition">С 10 июля 2017 года изменились правила регистрации транспортных средств</text:span></text:a></text:p>
      <text:p text:style-name="Text_20_body"><text:a xlink:type="simple" xlink:href="/photo-and-pictures-for-works/19.07.2017_%20прокуратура0002.pdf" office:name=""><text:span text:style-name="Definition">Внесены изменения в Правила дорожного движения Российской Федерации в части перевозки детей</text:span></text:a></text:p>
      <text:p text:style-name="Text_20_body"><text:a xlink:type="simple" xlink:href="/photo-and-pictures-for-works/19.07.2017_%20прокуратура0003.pdf" office:name=""><text:span text:style-name="Definition">Внесены изменения в части регулирования деятельности онлайн-кинотеатров в России</text:span></text:a></text:p>
      <text:p text:style-name="Text_20_body"><text:a xlink:type="simple" xlink:href="/photo-and-pictures-for-works/19.07.2017_%20прокуратура0004.pdf" office:name=""><text:span text:style-name="Definition">Усиление административной ответственности должностных лиц за неправомерный отказ в предоставлении Информации</text:span></text:a></text:p>
      <text:p text:style-name="Text_20_body"><text:a xlink:type="simple" xlink:href="/photo-and-pictures-for-works/19.07.2017_%20прокуратура0005.pdf" office:name=""><text:span text:style-name="Definition">Внесены изменения в Арбитражный процессуальный кодекс Российской Федерации</text:span></text:a></text:p>
      <text:p text:style-name="Text_20_body"><text:a xlink:type="simple" xlink:href="/photo-and-pictures-for-works/прокуратура,%20жилищник.pdf" office:name=""><text:span text:style-name="Definition">Прокуратура Юго-Западного административного округа г. Москвы выявила нарушения уголовно-исполнительного законодательства</text:span></text:a></text:p>
      <text:p text:style-name="Text_20_body"><text:a xlink:type="simple" xlink:href="/photo-and-pictures-for-works/преступления%20в%20сф.%20ЖКХ.jpg" office:name=""><text:span text:style-name="Definition">Жилищно-коммунальное хозяйство: преступление и наказание</text:span></text:a></text:p>
      <text:p text:style-name="Text_20_body"><text:a xlink:type="simple" xlink:href="/photo-and-pictures-for-works/обращение,%20праздник.jpg" office:name=""><text:span text:style-name="Definition">Руководство следственного управления по ЮЗАО поздравило коллег и жителей округа с Днем сотрудника органов следствия</text:span></text:a></text:p>
      <text:p text:style-name="Text_20_body"><text:a xlink:type="simple" xlink:href="/photo-and-pictures-for-works/штраф.pdf" office:name=""><text:span text:style-name="Definition">По постановлению Московско-Курского транспортного прокурора организация оштрафована почти на 2 млн. рублей за неуплату штрафа</text:span></text:a></text:p>
      <text:p text:style-name="Text_20_body"><text:a xlink:type="simple" xlink:href="/photo-and-pictures-for-works/охр.%20труда.pdf" office:name=""><text:span text:style-name="Definition">Московская таможня оштрафована за нарушение законодательства об охране труда</text:span></text:a></text:p>
      <text:p text:style-name="Text_20_body"><text:a xlink:type="simple" xlink:href="/photo-and-pictures-for-works/Прокуратура%20ЮЗАО_7.pdf" office:name=""><text:span text:style-name="Definition">Старшеклассникам из Юго-Запада рассказали об опасности наркотиков</text:span></text:a></text:p>
      <text:p text:style-name="Text_20_body"><text:a xlink:type="simple" xlink:href="/photo-and-pictures-for-works/Прокуратура%20ЮЗАО_6.pdf" office:name=""><text:span text:style-name="Definition">Прокуратура ЮЗАО провела лекцию для родителей и педагогов ЮЗАО</text:span></text:a></text:p>
      <text:p text:style-name="Text_20_body"><text:a xlink:type="simple" xlink:href="/photo-and-pictures-for-works/Прокуратура%20ЮЗАО_5.pdf" office:name=""><text:span text:style-name="Definition">По инициативе прокуратуры Юго-Западного административного округа наложены штрафные санкции на ООО «СтройПерсонал» и его руководителя</text:span></text:a></text:p>
      <text:p text:style-name="Text_20_body"><text:a xlink:type="simple" xlink:href="/photo-and-pictures-for-works/Транспортная%20прокуратура%201.pdf" office:name=""><text:span text:style-name="Definition">Московская таможни привлечена к ответственности за нарушение трудового законодательства</text:span></text:a></text:p>
      <text:p text:style-name="Text_20_body"><text:a xlink:type="simple" xlink:href="/photo-and-pictures-for-works/Транспортная%20прокуратура%202.pdf" office:name=""><text:span text:style-name="Definition">В Московской области за нарушение законодательства о противодействии коррупции оштрафован начальник отдела кадров организации</text:span></text:a></text:p>
      <text:p text:style-name="Text_20_body">-<text:a xlink:type="simple" xlink:href="/photo-and-pictures-for-works/Турнир%20по%20футболу.pdf" office:name=""><text:span text:style-name="Definition">Прокуратура Юго-Западного административного округа при содействии депутата МГД Александа Семенникова провелаТурнир по футболу среди молодежных студенческих команд на кубок прокурора округа</text:span></text:a></text:p>
      <text:p text:style-name="Text_20_body"><text:a xlink:type="simple" xlink:href="/photo-and-pictures-for-works/форум.pdf" office:name=""><text:span text:style-name="Definition">-Учащиеся профиля "Закон обо мне - я о законе" ГБОУ "Лицей №1561" посетили Первый открытый форум на тему: «Право на труд: проблемы и решения» в прокуратуре столицы</text:span></text:a></text:p>
      <text:p text:style-name="Text_20_body">-<text:a xlink:type="simple" xlink:href="/photo-and-pictures-for-works/295-летие%20прокуратуры.pdf" office:name=""><text:span text:style-name="Definition">Сотрудниками прокуратуры Юго-Западного административного округа инициирован и проведен конкурс военно-патриотической направленности среди образовательных учреждений округа</text:span></text:a></text:p>
      <text:p text:style-name="Text_20_body"><text:a xlink:type="simple" xlink:href="http://uzao.mos.ru/presscenter/news/detail/4417983.html" office:name=""><text:span text:style-name="Definition">-В школе искусств прошел организованный окружной прокуратурой мастер-класс</text:span></text:a></text:p>
      <text:p text:style-name="Text_20_body"><text:a xlink:type="simple" xlink:href="/photo-and-pictures-for-works/Диспут%20для%20допризывников.pdf" office:name=""><text:span text:style-name="Definition">-Ввиду празднования Дня конституции, в рамках Плана работы профиля «Закон обо мне – я о законе» ГБОУ «Лицей №1561» Департамента образования и прокуратуры столицы, прокуратура Юго-Западного административного округа провела познавательно-профилактический диспут по разъяснению прав и обязанностей лицам допризывного возраста и военно-патриотическому воспитанию молодежи</text:span></text:a></text:p>
      <text:p text:style-name="Text_20_body">-<text:a xlink:type="simple" xlink:href="http://uzao.mos.ru/presscenter/news/detail/4551447.html" office:name=""><text:span text:style-name="Definition">Прокуратура ЮЗАО провела в лицее 1561 турнир по волейболу среди молодежных студенческих команд на кубок прокурора округа</text:span></text:a></text:p>
      <text:p text:style-name="Text_20_body">-<text:a xlink:type="simple" xlink:href="http://uzao.mos.ru/presscenter/news/detail/4364622.html" office:name=""><text:span text:style-name="Definition">В Российском государственном университете правосудия прошла научно-практическая конференция «Распространение материалов экстремистского содержания в сети Интернет»</text:span></text:a></text:p>
      <text:p text:style-name="Text_20_body"><text:a xlink:type="simple" xlink:href="/photo-and-pictures-for-works/18%20ноября,%20Всемирный%20день%20правовой%20помощи.pdf" office:name=""><text:span text:style-name="Definition">-18 ноября, во Всемирный день правовой помощи детям, в рамках плана работы Молодежного научно-практического клуба «Правоохранительная деятельность» сотрудники прокуратуры Юго-Западного административного округа провели научно-практический круглый стол</text:span></text:a></text:p>
      <text:p text:style-name="Text_20_body">-<text:a xlink:type="simple" xlink:href="http://uzao.mos.ru/presscenter/news/detail/4219762.html" office:name=""><text:span text:style-name="Definition">Ученики лицея №1561 побывали в Московской городской думе</text:span></text:a></text:p>
      <text:p text:style-name="Text_20_body">-<text:a xlink:type="simple" xlink:href="http://uzao.mos.ru/presscenter/news/detail/4149582.html" office:name=""><text:span text:style-name="Definition">Прокуратура провела для десятиклассников школы №1948 научно-практическую викторину</text:span></text:a></text:p>
      <text:p text:style-name="Text_20_body">-<text:a xlink:type="simple" xlink:href="http://uzao.mos.ru/presscenter/news/detail/4050526.html" office:name=""><text:span text:style-name="Definition">Прокуратура ЮЗАО провела научно-практическую викторину, посвященную теме призыва в армию</text:span></text:a></text:p>
      <text:p text:style-name="Text_20_body">-<text:a xlink:type="simple" xlink:href="http://uzao.mos.ru/presscenter/news/detail/3994241.html" office:name=""><text:span text:style-name="Definition">Прокуратура Московского метрополитена в рамках работы социально-экономического профиля «Закон обо мне – я о Законе» провела для школьников научно-практическую викторину «Закон и метро»</text:span></text:a></text:p>
      <text:p text:style-name="Text_20_body"><text:line-break/></text:p>
      <text:p text:style-name="Text_20_body">-<text:a xlink:type="simple" xlink:href="http://uzao.mos.ru/presscenter/news/detail/3977909.html" office:name=""><text:span text:style-name="Definition">В Лицее №1561 открыт социально-экономический профиль «Закон обо мне – я о Законе»</text:span></text:a></text:p>
      <text:p text:style-name="Text_20_body">-<text:a xlink:type="simple" xlink:href="http://uzao.mos.ru/presscenter/news/detail/3462093.html" office:name=""><text:span text:style-name="Definition">Молодежный научно - практический клуб «Правоохранительная деятельность» подвел итоги работы</text:span></text:a></text:p>
      <text:p text:style-name="Text_20_body">-<text:a xlink:type="simple" xlink:href="http://uzao.mos.ru/photo-and-pictures-for-works/%D0%9A%D0%B8%D0%BD%D0%BE%D0%BB%D0%BE%D0%B3%D0%B8%D1%87%D0%B5%D1%81%D0%BA%D0%B0%D1%8F%20%D1%81%D0%BB%D1%83%D0%B6%D0%B1%D0%B0.pdf" office:name=""><text:span text:style-name="Definition">Посещение кинологического центра ЮЗАО</text:span></text:a></text:p>
      <text:p text:style-name="Text_20_body">-<text:a xlink:type="simple" xlink:href="http://uzao.mos.ru/photo-and-pictures-for-works/%D0%BF%D1%80%D0%BE.pdf" office:name=""><text:span text:style-name="Definition">О создании Консультативно-правового центра по вопросам призыва граждан на военную и альтернативную гражданскую службу</text:span></text:a></text:p>
      <text:p text:style-name="Text_20_body">-<text:a xlink:type="simple" xlink:href="http://uzao.mos.ru/photo-and-pictures-for-works/%D0%9B%D1%83%D1%81%D0%BA%D0%B0%D0%BD_%D0%A1.%D0%92..pdf" office:name=""><text:span text:style-name="Definition">Разъяснение законодательства, связанного с заменой военной службы по призыву альтернативной гражданской службой</text:span></text:a></text:p>
      <text:p text:style-name="Text_20_body"><text:line-break/></text:p>
      <text:p text:style-name="Text_20_body">Адрес страницы: <text:a xlink:type="simple" xlink:href="http://uzao.mos.ru/nash-okrug/prokuror-razyasnyaet/detail/9229826.html" office:name=""><text:span text:style-name="Definition">http://uzao.mos.ru/nash-okrug/prokuror-razyasnyaet/detail/922982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4:00:57Z</meta:creation-date>
    <dc:date>2023-06-15T04:00:57Z</dc:date>
  </office:meta>
</office:document-meta>
</file>