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ный-суд-направлено-исковое-заявление-в-интересах-гражданина-о-взыскании-неосновательного-обогащения"/>В районный суд направлено исковое заявление в интересах гражданина о взыскании неосновательного обогащения<text:bookmark-end text:name="в-районный-суд-направлено-исковое-заявление-в-интересах-гражданина-о-взыскании-неосновательного-обогащения"/></text:h>
      <text:p text:style-name="First_20_paragraph">26.06.2025</text:p>
      <text:p text:style-name="Text_20_body">Прокуратурой Юго-Западного административного округа г. Москвы в районный суд в порядке ст. 45 ГПК РФ направлено исковое заявление в интересах гражданина о взыскании неосновательного обогащения.</text:p>
      <text:p text:style-name="Text_20_body">В ходе изучения уголовного дела по факту совершения притупления, предусмотренного ч. 3 ст. 159 УК РФ (мошенничество, совершенное группой лиц по предварительному сговору, с причинением ущерба гражданину<text:line-break/>в крупном размере) установлено, что гражданин будучи введенным в заблуждение через банкомат внес наличные денежные средства на общую сумму 100 000 руб.</text:p>
      <text:p text:style-name="Text_20_body">Органами следствия установлен получатель указанных денежных средств, который распорядился ими по своему усмотрению, причинив гражданину материальный ущерб на сумму 100 000 руб.</text:p>
      <text:p text:style-name="Text_20_body">По решению районного суда исковые требования прокурора Юго-Западного административного округа г. Москвы удовлетворены в полном объеме – с получателе денежных средств взыскана сумма неосновательного обогащения в размере 100 000 руб.</text:p>
      <text:p text:style-name="Text_20_body"><text:line-break/></text:p>
      <text:p text:style-name="Text_20_body">Адрес страницы: <text:a xlink:type="simple" xlink:href="http://uzao.mos.ru/nash-okrug/prokuror-razyasnyaet/detail/13065099.html" office:name=""><text:span text:style-name="Definition">http://uzao.mos.ru/nash-okrug/prokuror-razyasnyaet/detail/1306509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2:37:48Z</meta:creation-date>
    <dc:date>2025-06-26T12:37:48Z</dc:date>
  </office:meta>
</office:document-meta>
</file>