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верждено-обвинительное-заключение-по-уголовному-делу-в-отношении-гражданина-который-выехал-на-перекресток-на-красный-сигнал-светофора-и-допустил-столкновение-с-другим-автомобилем"/>Утверждено обвинительное заключение по уголовному делу в отношении гражданина , который выехал на перекресток на красный сигнал светофора и допустил столкновение с другим автомобилем<text:bookmark-end text:name="утверждено-обвинительное-заключение-по-уголовному-делу-в-отношении-гражданина-который-выехал-на-перекресток-на-красный-сигнал-светофора-и-допустил-столкновение-с-другим-автомобилем"/></text:h>
      <text:p text:style-name="First_20_paragraph">26.06.2025</text:p>
      <text:p text:style-name="Text_20_body">Прокуратурой Юго-Западного административного округа г. Москвы утверждено обвинительное заключение по уголовному делу в отношении гражданина РФ по ч. 1 ст. 264 УК РФ (<text:span text:style-name="T1">нарушение лицом, управляющим автомобилем, правил дорожного движения, повлекшее по неосторожности причинение тяжкого вреда здоровью человека), который</text:span> 18 декабря 2024 года передвигаясь на автомобиле в нарушении требований пунктов 1.3., 1.5., 6.13.(с учетом 6.2. и 13.7), 10.1. ПДД РФ в районе д. 28/53 по ул. Профсоюзная в г. Москве, выехал на перекресток на красный сигнал светофора и допустил столкновение с другим автомобилем<text:span text:style-name="T1">.</text:span></text:p>
      <text:p text:style-name="Text_20_body">В результате данного дорожно-транспортного происшествия, согласно заключению экспертов комиссионной судебно-медицинской экспертизы пассажиру по неосторожности причинены телесные повреждения квалифицирующиеся как тяжкий вред здоровью.</text:p>
      <text:p text:style-name="Text_20_body"><text:line-break/></text:p>
      <text:p text:style-name="Text_20_body">Адрес страницы: <text:a xlink:type="simple" xlink:href="http://uzao.mos.ru/nash-okrug/prokuror-razyasnyaet/detail/13065061.html" office:name=""><text:span text:style-name="Definition">http://uzao.mos.ru/nash-okrug/prokuror-razyasnyaet/detail/1306506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12:34:35Z</meta:creation-date>
    <dc:date>2025-06-26T12:34:35Z</dc:date>
  </office:meta>
</office:document-meta>
</file>