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о-обвинительное-заключение-по-уголовному-делу-в-отношении-гражданина-который-передвигаясь-на-автомобиле-в-состоянии-опьянения-в-районе-дома-71-по-ул.-поляны-наехал-на-пешехода"/>Утверждено обвинительное заключение по уголовному делу в отношении гражданина который, передвигаясь на автомобиле в состоянии опьянения в районе дома 71 по ул. Поляны, наехал на пешехода<text:bookmark-end text:name="утверждено-обвинительное-заключение-по-уголовному-делу-в-отношении-гражданина-который-передвигаясь-на-автомобиле-в-состоянии-опьянения-в-районе-дома-71-по-ул.-поляны-наехал-на-пешехода"/></text:h>
      <text:p text:style-name="First_20_paragraph">26.06.2025</text:p>
      <text:p text:style-name="Text_20_body">Прокуратурой Юго-Западного административного округа г. Москвы утверждено обвинительное заключение по уголовному делу в отношении гражданина РФ по п. «а» ч. 2 ст. 264 УК РФ (<text:span text:style-name="T1">нарушение лицом, управляющим автомобилем, правил дорожного движения, повлекшее по неосторожности причинение тяжкого вреда здоровью человека, совершенное лицом, находящимся в состоянии опьянения</text:span>), который 19.03.2025 передвигаясь на автомобиле в состоянии наркотического опьянения в районе дома 71 по ул. Поляны в г. Москве, нарушив требования пунктов 1.3., 1.5., 2.7., 10.1., 14.1., 14.2., 19.2. ПДД РФ, совершил наезд на пешехода. В результате данного дорожно-транспортного происшествия, согласно заключению экспертов комиссионной судебно-медицинской экспертизы пешеходу причинены телесные повреждения квалифицирующиеся как тяжкий вред здоровью.</text:p>
      <text:p text:style-name="Text_20_body"><text:line-break/></text:p>
      <text:p text:style-name="Text_20_body">Адрес страницы: <text:a xlink:type="simple" xlink:href="http://uzao.mos.ru/nash-okrug/prokuror-razyasnyaet/detail/13065056.html" office:name=""><text:span text:style-name="Definition">http://uzao.mos.ru/nash-okrug/prokuror-razyasnyaet/detail/1306505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12:34:35Z</meta:creation-date>
    <dc:date>2025-06-26T12:34:35Z</dc:date>
  </office:meta>
</office:document-meta>
</file>