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дена-проверка-по-обращению-заявителя-по-факту-совершения-мошеннических-действий"/>Проведена проверка по обращению заявителя по факту совершения мошеннических действий<text:bookmark-end text:name="проведена-проверка-по-обращению-заявителя-по-факту-совершения-мошеннических-действий"/></text:h>
      <text:p text:style-name="First_20_paragraph">25.06.2025</text:p>
      <text:p text:style-name="Text_20_body">Прокуратурой Юго-Западного административного округа г. Москвы проведена проверка по обращению заявителя по факту совершения мошеннических действий, в ходе которой установлено, что последнему на праве собственности принадлежала квартира, расположенная в г. Москве.</text:p>
      <text:p text:style-name="Text_20_body">В результате совершенных мошеннических действий неустановленными лицами указанное имущество выбыло из владения заявителя против воли на основании договора купли - продажи квартиры.</text:p>
      <text:p text:style-name="Text_20_body">По указанному факту СУ УВД по ЮЗАО ГУ МВД России по г. Москве возбуждено уголовное дело по признакам преступления, предусмотренного ч. 3 ст. 30, ч. 4 ст. 159 УК РФ.</text:p>
      <text:p text:style-name="Text_20_body">Учитывая изложенное, 22.05.2025 прокуратурой Юго-Западного административного округа г. Москвы в интересах заявителя в порядке ст. 45 ГПК РФ подано исковое заявление о признании договора купли - продажи квартиры недействительным в Гагаринский районный суд г. Москвы.</text:p>
      <text:p text:style-name="Text_20_body">Ход рассмотрения искового заявления находится на контроле.</text:p>
      <text:p text:style-name="Text_20_body"><text:line-break/></text:p>
      <text:p text:style-name="Text_20_body">Адрес страницы: <text:a xlink:type="simple" xlink:href="http://uzao.mos.ru/nash-okrug/prokuror-razyasnyaet/detail/13058258.html" office:name=""><text:span text:style-name="Definition">http://uzao.mos.ru/nash-okrug/prokuror-razyasnyaet/detail/1305825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10:28:48Z</meta:creation-date>
    <dc:date>2025-06-25T10:28:48Z</dc:date>
  </office:meta>
</office:document-meta>
</file>