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ведена-проверка-условий-содержания-животных-в-приюте-расположенном-на-территории-юзао"/>Проведена проверка условий содержания животных в приюте, расположенном на территории ЮЗАО<text:bookmark-end text:name="проведена-проверка-условий-содержания-животных-в-приюте-расположенном-на-территории-юзао"/></text:h>
      <text:p text:style-name="First_20_paragraph">25.06.2025</text:p>
      <text:p text:style-name="Text_20_body">Прокуратурой Юго-Западного административного округа г. Москвы проведена проверка условий содержания животных в приюте, расположенном на территории Юго-Западного административного округа г. Москвы.</text:p>
      <text:p text:style-name="Text_20_body">Прокуратурой округа совместно с сотрудниками Комитета ветеринарии г. Москве проведена проверка исполнения требований законодательства об ответственном обращении с животными должностными лицами ГБУ г. Москвы «Автомобильные дороги ЮЗАО» (далее – Учреждение).</text:p>
      <text:p text:style-name="Text_20_body">В ходе проведения надзорных мероприятий установлено, что на хранении совместно с другими препаратами в ветеринарном блоке приюта выявлены следующие лекарственные средства для ветеринарного применения с истекшим сроком годности:</text:p>
      <text:p text:style-name="Text_20_body">Таким образом, при применении указанных лекарственных средств с истекшим сроком годности может оказать негативное воздействие на животное, требующее медицинскую помощь.</text:p>
      <text:p text:style-name="Text_20_body">На основании изложенного, прокуратурой округа внесено представление, которое рассмотрено и удовлетворено, нарушения устранены в полном объеме.</text:p>
      <text:p text:style-name="Text_20_body">По результатам рассмотрения представления 3 должностных лица привлечены к дисциплинарной ответственности.</text:p>
      <text:p text:style-name="Text_20_body">Кроме того, возбуждено дело об административном правонарушении по ч. 1 ст. 8.54 КоАП РФ, которое рассмотрено, виновное лицо привлечено к административной ответственности в виде административного штрафа в размере 5 000,00 руб.</text:p>
      <text:p text:style-name="Text_20_body"><text:line-break/></text:p>
      <text:p text:style-name="Text_20_body">Адрес страницы: <text:a xlink:type="simple" xlink:href="http://uzao.mos.ru/nash-okrug/prokuror-razyasnyaet/detail/13058238.html" office:name=""><text:span text:style-name="Definition">http://uzao.mos.ru/nash-okrug/prokuror-razyasnyaet/detail/13058238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06T06:35:53Z</meta:creation-date>
    <dc:date>2025-07-06T06:35:53Z</dc:date>
  </office:meta>
</office:document-meta>
</file>