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го-западного-административного-округа-г.-москвы-восстановлены-права-члена-семьи-участника-специальной-военной-операции"/>Прокуратурой Юго-Западного административного округа г. Москвы восстановлены права члена семьи участника Специальной военной операции<text:bookmark-end text:name="прокуратурой-юго-западного-административного-округа-г.-москвы-восстановлены-права-члена-семьи-участника-специальной-военной-операции"/></text:h>
      <text:p text:style-name="First_20_paragraph">25.06.2025</text:p>
      <text:p text:style-name="Text_20_body">«Прокуратурой Юго-Западного административного округа г. Москвы восстановлены права члена семьи участника Специальной военной операции».</text:p>
      <text:p text:style-name="Text_20_body">В ходе проверки установлено, что участник зарегистрирован в многоквартирном доме, управляющей компанией которого является ГБУ г. Москвы «Жилищник района Котловка».</text:p>
      <text:p text:style-name="Text_20_body">Вместе с тем установлено, что участником СВО 10.03.2025 осуществлен платеж за жилищно-коммунальные услуги за февраль 2025 года.</text:p>
      <text:p text:style-name="Text_20_body">Кроме того, участником СВО осуществлен платеж за жилищно-коммунальные услуги за март 2025.</text:p>
      <text:p text:style-name="Text_20_body">Вместе с тем, вопреки требованиям действующего законодательства, участнику СВО незаконно начислена задолженность по оплате жилищно-коммунальных услуг за февраль 2025, тогда как фактически обязанность по уплате исполнена.</text:p>
      <text:p text:style-name="Text_20_body">На основании изложенного, прокуратурой округа в адрес директора ГБУ г. Москвы «Жилищник района Котловка», которое рассмотрено и удовлетворено, задолженность аннулирована.</text:p>
      <text:p text:style-name="Text_20_body"><text:line-break/></text:p>
      <text:p text:style-name="Text_20_body">Адрес страницы: <text:a xlink:type="simple" xlink:href="http://uzao.mos.ru/nash-okrug/prokuror-razyasnyaet/detail/13058227.html" office:name=""><text:span text:style-name="Definition">http://uzao.mos.ru/nash-okrug/prokuror-razyasnyaet/detail/1305822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10:28:56Z</meta:creation-date>
    <dc:date>2025-06-25T10:28:56Z</dc:date>
  </office:meta>
</office:document-meta>
</file>