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веден-научно-практический-семинар-в-фгбоу-во-ргу-нефти-и-газа-имени-и.м.-губкина."/>Проведен научно-практический семинар в ФГБОУ ВО РГУ нефти и газа имени И.М. Губкина.<text:bookmark-end text:name="проведен-научно-практический-семинар-в-фгбоу-во-ргу-нефти-и-газа-имени-и.м.-губкина."/></text:h>
      <text:p text:style-name="First_20_paragraph">25.06.2025</text:p>
      <text:p text:style-name="Text_20_body">Прокуратурой Юго-Западного административного округа г. Москвы проведен научно-практический семинар в ФГБОУ ВО РГУ нефти и газа имени И.М. Губкина.</text:p>
      <text:p text:style-name="Text_20_body">В рамках семинара помощником прокурора освещены правовые основы и принципы организации деятельности органов прокуратуры в борьбе с экстремисткой и террористической деятельностью. Также отмечена координирующая роль органов прокуратуры при расследовании преступлений в указанной сфере.</text:p>
      <text:p text:style-name="Text_20_body">В ходе мероприятия со студентами университета обсуждены актуальные вопросы осуществления надзора органами прокуратуры за исполнением законов о федеральной безопасности, межнациональных отношениях, противодействии экстремизму и терроризму, а также о противодействии преступности в информационно-телекоммуникационной сети Интернет. По окончании мероприятия работник прокуратуры ответила на интересующие вопросы учащихся.</text:p>
      <text:p text:style-name="Text_20_body"><text:line-break/></text:p>
      <text:p text:style-name="Text_20_body">Адрес страницы: <text:a xlink:type="simple" xlink:href="http://uzao.mos.ru/nash-okrug/prokuror-razyasnyaet/detail/13058219.html" office:name=""><text:span text:style-name="Definition">http://uzao.mos.ru/nash-okrug/prokuror-razyasnyaet/detail/13058219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13T08:41:44Z</meta:creation-date>
    <dc:date>2025-07-13T08:41:44Z</dc:date>
  </office:meta>
</office:document-meta>
</file>