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винительное-заключение-по-уголовному-делу-в-отношении-группы-лиц-состоящей-из-двух-женщин"/>Обвинительное заключение по уголовному делу в отношении группы лиц, состоящей из двух женщин<text:bookmark-end text:name="обвинительное-заключение-по-уголовному-делу-в-отношении-группы-лиц-состоящей-из-двух-женщин"/></text:h>
      <text:p text:style-name="First_20_paragraph">25.06.2025</text:p>
      <text:p text:style-name="Text_20_body">Прокуратурой Юго-Западного административного округа г. Москвы утверждено обвинительное заключение по уголовному делу в отношении группы лиц, состоящей из двух женщин, граждан Российской Федерации, которые в период времени с 25.01.2022 по 04.10.2023, ввели в заблуждение 38-летнего участника специальной военной операции, убедив его выдать доверенность на распоряжение его имуществом и банковскими счетами, после чего, воспользовавшись указанной доверенностью, переоформили на себя гараж расположенный в г. Дзержинске Московской области, принадлежащий 57-летнему однофамильцу потерпевшего, затем указанные лица похитили с банковского счета потерпевшего военные выплаты в размере 4 000 000 рублей, в том числе полученные за ранение в ходе боевых действий, а также завладели правом собственности на квартиру потерпевшего, расположенную на ул. Голубинской в г. Москве, стоимостью 8 400 000 рублей, причинив ему ущерб в особо крупном размере. В ходе расследования приняты меры к возмещению ущерба, в результате которых денежные средства и квартира возвращены потерпевшему</text:p>
      <text:p text:style-name="Text_20_body"><text:line-break/></text:p>
      <text:p text:style-name="Text_20_body">Адрес страницы: <text:a xlink:type="simple" xlink:href="http://uzao.mos.ru/nash-okrug/prokuror-razyasnyaet/detail/13058199.html" office:name=""><text:span text:style-name="Definition">http://uzao.mos.ru/nash-okrug/prokuror-razyasnyaet/detail/1305819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10:28:43Z</meta:creation-date>
    <dc:date>2025-06-25T10:28:43Z</dc:date>
  </office:meta>
</office:document-meta>
</file>