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дписан-закон-о-противодействии-осуществлению-операций-с-использованием-денежных-средств-клиента-без-его-согласия-или-с-согласия-полученного-под-влиянием-обмана-или-при-злоупотреблении-доверием"/>Подписан закон о противодействии осуществлению операций с использованием денежных средств клиента без его согласия или с согласия, полученного под влиянием обмана или при злоупотреблении доверием<text:bookmark-end text:name="подписан-закон-о-противодействии-осуществлению-операций-с-использованием-денежных-средств-клиента-без-его-согласия-или-с-согласия-полученного-под-влиянием-обмана-или-при-злоупотреблении-доверием"/></text:h>
      <text:p text:style-name="First_20_paragraph">28.05.2025</text:p>
      <text:p text:style-name="Text_20_body">Федеральным законом от 13.02.2025 N 9-ФЗ внесены изменения, в частности, с 1 сентября 2025 года устанавливается "период охлаждения" по кредитам и займам, когда получить деньги по кредиту или займу от 50 тыс. до 200 тыс. рублей можно будет только через 4 часа после заключения договора. Если сумма (лимит) потребительского кредита (займа) превышает 200 тысяч рублей, выдача денежных средств по кредитному договору может быть осуществлена не раньше чем через 48 часов.</text:p>
      <text:p text:style-name="Text_20_body">Мероприятия по противодействию заключению договоров потребительского кредита без добровольного согласия клиента не применяются:</text:p>
      <text:p text:style-name="Text_20_body">- при множественности лиц в обязательстве на стороне заемщика, наличии у заемщика поручителей;</text:p>
      <text:p text:style-name="Text_20_body">- если обязательства заемщика обеспечиваются ипотекой и (или) залогом транспортного средства (в случаях зачисления заемных денежных средств на счета юридического лица - продавца транспортного средства);</text:p>
      <text:p text:style-name="Text_20_body">- если потребительский кредит предоставляется заемщику в целях полного или частичного исполнения им обязательств по другому кредиту (займу) или другим кредитам (займам) и если это не повлечет за собой увеличение размера существующих денежных обязательств заемщика;</text:p>
      <text:p text:style-name="Text_20_body">- если заемщиком не позднее чем за два дня до направления заявления о предоставлении кредита назначено уполномоченное лицо для получения подтверждения заключения кредитного договора;</text:p>
      <text:p text:style-name="Text_20_body">- если кредитная организация перечисляет денежные средства юридическому лицу или индивидуальному предпринимателю, осуществляющим реализацию товаров (выполнение работ, оказание услуг) в счет оплаты товаров (работ, услуг), приобретаемых заемщиком, за исключением случаев их приобретения с использованием сети "Интернет";</text:p>
      <text:p text:style-name="Text_20_body">- если такие договоры являются договорами основного образовательного кредита.</text:p>
      <text:p text:style-name="Text_20_body">Также регулируется порядок проверки сведений о получателе денежных средств в базе данных о случаях и попытках осуществления переводов денежных средств без добровольного согласия клиента, определяются мероприятия по противодействию операциям по внесению наличных денежных средств на банковские счета с применением токенизированных (цифровых) платежных карт с использованием банкоматов или иных технических устройств, устанавливается обязанность предоставления бюро кредитных историй сведений пользователю кредитной истории для предупреждения возможного мошенничества.</text:p>
      <text:p text:style-name="Text_20_body">Закреплена обязанность микрофинансовых организаций зачислять денежные средства по договору потребительского займа только при условии совпадения сведений о заемщике и получателе денежных средств. Микрофинансовые организации смогут получать от Банка России в установленном порядке и по установленной форме информацию, содержащуюся в базе данных о случаях и попытках осуществления переводов денежных средств без добровольного согласия клиента.</text:p>
      <text:p text:style-name="Text_20_body">Предусматривается, что кредитные организации, микрофинансовые организации не вправе требовать исполнения заемщиком обязательств, начислять проценты и уступать права требования по договору потребительского кредита (займа) при одновременном наличии следующих обстоятельств: они не осуществили комплекс мер, направленных на борьбу с мошенниками, и по факту хищения денежных средств по договору потребительского кредита (займа) у заемщика возбуждено уголовное дело.</text:p>
      <text:p text:style-name="Text_20_body"><text:line-break/></text:p>
      <text:p text:style-name="Text_20_body">Адрес страницы: <text:a xlink:type="simple" xlink:href="http://uzao.mos.ru/nash-okrug/prokuror-razyasnyaet/detail/12995536.html" office:name=""><text:span text:style-name="Definition">http://uzao.mos.ru/nash-okrug/prokuror-razyasnyaet/detail/12995536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8T13:51:52Z</meta:creation-date>
    <dc:date>2025-05-28T13:51:52Z</dc:date>
  </office:meta>
</office:document-meta>
</file>