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юго-западного-административного-округа-г.-москвы-разъясняет"/>Прокурор Юго-Западного административного округа г. Москвы разъясняет<text:bookmark-end text:name="прокурор-юго-западного-административного-округа-г.-москвы-разъясняет"/></text:h>
      <text:p text:style-name="First_20_paragraph">26.05.2025</text:p>
      <text:p text:style-name="Text_20_body">Закон о мерах по противодействию телефонному мошенничеству и мошенничеству, совершаемому с использованием сети «Интернет» введена обязательная маркировка звонков от организаций;</text:p>
      <text:p text:style-name="Text_20_body">служащим Банка России, сотрудникам государственных органов, банков и операторов связи и иным субъектам запрещено общаться с гражданами через иностранные мессенджеры;</text:p>
      <text:p text:style-name="Text_20_body">установлен запрет на передачу SIM-карт третьим лицам, за исключением членов семьи и близких родственников абонента;</text:p>
      <text:p text:style-name="Text_20_body">предусмотрено право абонента отказаться от получения рассылок и массовых вызовов;</text:p>
      <text:p text:style-name="Text_20_body">для граждан введена возможность установления запрета на заключение договоров об оказании услуг подвижной радиотелефонной связи без личного присутствия. Запрет можно будет установить через Единый портал госуслуг или при обращении в МФЦ, а снять только при личном посещении МФЦ.</text:p>
      <text:p text:style-name="Text_20_body">Кроме этого, закреплены мероприятия по противодействию выдаче наличных без добровольного согласия клиента с использованием банкоматов.</text:p>
      <text:p text:style-name="Text_20_body">Так, кредитная организация должна ограничить на 48 часов выдачу наличных денежных средств на сумму не более 50 тысяч рублей в сутки через банкомат, если выявит признаки выдачи денежных средств без добровольного согласия наличных денежных средств с клиента, a также ограничить выдачу использованием банкоматов до 100 тысяч рублей в месяц, если от Банка России поступит информация о случаях или попытках осуществления переводов денежных средств без добровольного согласия клиента.</text:p>
      <text:p text:style-name="Text_20_body">Согласно закону, также будет создана государственная информационная система противодействия правонарушениям, совершаемым с использованием информационных и коммуникационных технологий.</text:p>
      <text:p text:style-name="Text_20_body">Изменения вступают в силу с 1 июня 2025 года, за исключением положений, для которых установлены иные сроки вступления их в силу.</text:p>
      <text:p text:style-name="Text_20_body"><text:line-break/></text:p>
      <text:p text:style-name="Text_20_body">Адрес страницы: <text:a xlink:type="simple" xlink:href="http://uzao.mos.ru/nash-okrug/prokuror-razyasnyaet/detail/12988620.html" office:name=""><text:span text:style-name="Definition">http://uzao.mos.ru/nash-okrug/prokuror-razyasnyaet/detail/1298862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10:05:02Z</meta:creation-date>
    <dc:date>2025-05-26T10:05:02Z</dc:date>
  </office:meta>
</office:document-meta>
</file>