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-научно-практический-семинар-в-российском-университете-дружбы-народов-имени-патриса-лумумбы"/>Прокуратурой Юго-Западного административного округа г. Москвы проведен научно-практический семинар в Российском университете дружбы народов имени Патриса Лумумбы<text:bookmark-end text:name="прокуратурой-юго-западного-административного-округа-г.-москвы-проведен-научно-практический-семинар-в-российском-университете-дружбы-народов-имени-патриса-лумумбы"/></text:h>
      <text:p text:style-name="First_20_paragraph">20.01.2025</text:p>
      <text:p text:style-name="Text_20_body">Помощник прокурора Юго-Западного административного округа г. Москвы Казорина Екатерина приняла участие в научно-практическом семинаре на указанного университета на тему «Роль органов прокуратуры в противодействии коррупции».</text:p>
      <text:p text:style-name="Text_20_body">В рамках семинара помощником прокурора освещены правовые основы и принципы организации деятельности органов прокуратуры в сфере противодействия коррупции. Также отмечена координирующая роль органов прокуратуры при расследовании преступлений в указанной сфере.</text:p>
      <text:p text:style-name="Text_20_body">В ходе мероприятия со студентами университета обсуждены актуальные вопросы осуществления надзора органами прокуратуры за соблюдением требований законодательства в сфере противодействия коррупции, в том числе о способах использования электронных систем в целях предотвращения коррупционных преступлений. Помимо вопросов правового регулирования деятельности органов прокуратуры в указанной сфере, обсуждены также и прецеденты из практики.</text:p>
      <text:p text:style-name="Text_20_body">По окончании мероприятия работники прокуратуры ответили на интересующие учащихся вопросы.</text:p>
      <text:p text:style-name="Text_20_body"><text:line-break/></text:p>
      <text:p text:style-name="Text_20_body">Адрес страницы: <text:a xlink:type="simple" xlink:href="http://uzao.mos.ru/nash-okrug/prokuror-razyasnyaet/detail/12765553.html" office:name=""><text:span text:style-name="Definition">http://uzao.mos.ru/nash-okrug/prokuror-razyasnyaet/detail/1276555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11:20Z</meta:creation-date>
    <dc:date>2025-02-15T22:11:20Z</dc:date>
  </office:meta>
</office:document-meta>
</file>