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совместно-с-советом-ветеранов-прокуратуры-г.-москвы-проведена-научно-практическая-конференция-в-честь-дня-конституции-российской-федерации"/>Прокуратурой Юго-Западного административного округа г. Москвы совместно с советом ветеранов прокуратуры г. Москвы проведена научно-практическая конференция в честь Дня Конституции Российской Федерации<text:bookmark-end text:name="прокуратурой-юго-западного-административного-округа-г.-москвы-совместно-с-советом-ветеранов-прокуратуры-г.-москвы-проведена-научно-практическая-конференция-в-честь-дня-конституции-российской-федерации"/></text:h>
      <text:p text:style-name="First_20_paragraph">20.01.2025</text:p>
      <text:p text:style-name="Text_20_body">Помощник прокурора округа Казорина Екатерина Александровна и член Совета ветеранов прокуратуры г. Москвы Самсонова Вера Николаевна приняли участие в научно-практической конференции, посвященной Дню Конституции Российской Федерации, организованной для студентов юридических факультетов ВУЗов Москвы на базе прокуратуры округа.</text:p>
      <text:p text:style-name="Text_20_body">В приветственном слове помощником прокурора отмечена важная роль органов прокуратуры при осуществлении надзора за соблюдением прав граждан, установленных в том числе основным законом государства. Член Совета ветеранов прокуратуры г. Москвы Вера Самсонова в приветственном слове подчеркнула, что стабильное развитие общества во многом зависит от верховенства закона, конституционных норм.</text:p>
      <text:p text:style-name="Text_20_body">Отдельные аспекты теории конституционализма осветил приглашенный участник конференции – заведующий кафедрой судебной власти, гражданского общества и правоохранительной деятельности Евгений Комлев.</text:p>
      <text:p text:style-name="Text_20_body">В рамках конференции обучающимися высших образовательных учреждений и государственных общеобразовательных учреждений подготовлены доклады, в рамках которых рассмотрены история и этапы развития основного закона России, а также место и влияние Конституции в современном обществе. Также участниками обсуждены актуальные вопросы в сфере конституционных прав граждан в связи с внесением изменений в Конституцию Российской Федерации.</text:p>
      <text:p text:style-name="Text_20_body">По окончании мероприятия, работники прокуратуры и ветераны ответили на интересующие учащихся вопросы, рассказали о прохождении службы в органах прокуратуры.</text:p>
      <text:p text:style-name="Text_20_body"><text:line-break/></text:p>
      <text:p text:style-name="Text_20_body">Адрес страницы: <text:a xlink:type="simple" xlink:href="http://uzao.mos.ru/nash-okrug/prokuror-razyasnyaet/detail/12765494.html" office:name=""><text:span text:style-name="Definition">http://uzao.mos.ru/nash-okrug/prokuror-razyasnyaet/detail/12765494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5T01:52:18Z</meta:creation-date>
    <dc:date>2025-02-15T01:52:18Z</dc:date>
  </office:meta>
</office:document-meta>
</file>