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а-проверка-исполнения-требований-законодательства-об-охране-труда-и-о-профилактике-производственного-травматизма-на-поднадзорной-территории."/>Прокуратурой Юго-Западного административного округа г. Москвы проведена проверка исполнения требований законодательства об охране труда и о профилактике производственного травматизма на поднадзорной территории.<text:bookmark-end text:name="прокуратурой-юго-западного-административного-округа-г.-москвы-проведена-проверка-исполнения-требований-законодательства-об-охране-труда-и-о-профилактике-производственного-травматизма-на-поднадзорной-территории."/></text:h>
      <text:p text:style-name="First_20_paragraph">20.01.2025</text:p>
      <text:p text:style-name="Text_20_body">Проведенной проверкой выявлены нарушения ст.ст. 21, 22, 212, 214, 221</text:p>
      <text:p text:style-name="Text_20_body">ТК РФ, требований СНиП 12-03-2001 "Безопасность труда в строительстве»: технологические проемы, лестничный марш, лифтовые шахты, а также возводимое здание по периметру, частично не имеют ограждения; не все лица, находящиеся на строительной площадке, используют средства индивидуальной защиты; на территории строительной площадки допущено складирование строительных материалов и конструкций вне установленных мест складирования.</text:p>
      <text:p text:style-name="Text_20_body">Прокуратурой округа в адрес юридических лиц, осуществляющих строительные работы, внесены представления об устранении выявленных нарушений, по результатам рассмотрения которых 5 должностных лица привлечено к дисциплинарной ответственности.</text:p>
      <text:p text:style-name="Text_20_body">Кроме того, юридические и их должностные лица, ответственные за охрану труда, привлечены к административной ответственности за правонарушения, предусмотренные ч.1 ст. 5.27.1 КоАП РФ.</text:p>
      <text:p text:style-name="Text_20_body">Фактическое устранение нарушений соблюдение трудовых прав граждан находится на контроле прокуратуры округа.</text:p>
      <text:p text:style-name="Text_20_body"><text:line-break/></text:p>
      <text:p text:style-name="Text_20_body">Адрес страницы: <text:a xlink:type="simple" xlink:href="http://uzao.mos.ru/nash-okrug/prokuror-razyasnyaet/detail/12765484.html" office:name=""><text:span text:style-name="Definition">http://uzao.mos.ru/nash-okrug/prokuror-razyasnyaet/detail/1276548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17:06:44Z</meta:creation-date>
    <dc:date>2025-01-25T17:06:44Z</dc:date>
  </office:meta>
</office:document-meta>
</file>