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го-западного-административного-округа-г.-москвы-проведена-проверка-по-обращению-гражданина-о-нарушении-законодательства-о-пенсионном-и-социальном-обеспечении."/>Прокуратурой Юго-Западного административного округа г. Москвы проведена проверка по обращению гражданина о нарушении законодательства о пенсионном и социальном обеспечении.<text:bookmark-end text:name="прокуратурой-юго-западного-административного-округа-г.-москвы-проведена-проверка-по-обращению-гражданина-о-нарушении-законодательства-о-пенсионном-и-социальном-обеспечении."/></text:h>
      <text:p text:style-name="First_20_paragraph">20.01.2025</text:p>
      <text:p text:style-name="Text_20_body">Проведенной проверкой установлено, что в нарушение Федерального закона от 24.11.1995 № 181-ФЗ «О социальной защите инвалидов в Российской Федерации», Указа Президента Российской Федерации от 26.12.2006 № 1455</text:p>
      <text:p text:style-name="Text_20_body">«О компенсационных выплатах лицам, осуществляющим уход за нетрудоспособными гражданами», без наличия на то оснований, компенсационная выплата заявителю, осуществляющему уход за нетрудоспособным гражданином не выплачивалась в период с 01.05.2024 – 31.07.2024.</text:p>
      <text:p text:style-name="Text_20_body">Прокуратурой округа в адрес Филиала Отделения Фонда пенсионного и социального страхования Российской Федерации по г. Москве и Московской области внесено соответствующее представление, которое рассмотрено</text:p>
      <text:p text:style-name="Text_20_body">и удовлетворено, права гражданина восстановлены, выплата в размере 1200 руб. начислена заявителю с учетом перерасчета.</text:p>
      <text:p text:style-name="Text_20_body">Соблюдение прав граждан на пенсионное и социальное обеспечение находится на контроле прокуратуры округа.</text:p>
      <text:p text:style-name="Text_20_body"><text:line-break/></text:p>
      <text:p text:style-name="Text_20_body">Адрес страницы: <text:a xlink:type="simple" xlink:href="http://uzao.mos.ru/nash-okrug/prokuror-razyasnyaet/detail/12765478.html" office:name=""><text:span text:style-name="Definition">http://uzao.mos.ru/nash-okrug/prokuror-razyasnyaet/detail/1276547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5T08:35:23Z</meta:creation-date>
    <dc:date>2025-01-25T08:35:23Z</dc:date>
  </office:meta>
</office:document-meta>
</file>