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юго-западного-административного-округа-разъясняет---сентябрь-2024"/>Прокурор Юго-Западного административного округа разъясняет - сентябрь 2024<text:bookmark-end text:name="прокурор-юго-западного-административного-округа-разъясняет---сентябрь-2024"/></text:h>
      <text:p text:style-name="First_20_paragraph">24.09.2024</text:p>
      <text:p text:style-name="Text_20_body">1. О реализации образовательных программ с применением дистанционных образовательных технологий.</text:p>
      <text:p text:style-name="Text_20_body">В соответствии с частью 2 статьи 16 Федерального закона «Об образовании в Российской Федерации» организации, осуществляющие образовательную деятельность, вправе применять электронное обучение, дистанционные образовательные технологии при реализации образовательных программ.</text:p>
      <text:p text:style-name="Text_20_body">Постановлением Правительства Российской Федерации от 11.10.2023 № 1678 утверждены Правила применения организациями, осуществляющими образовательную деятельность, электронного обучения, дистанционных образовательных технологий при реализации образовательных программ. Документ вступил в силу 1 сентября 2024 года.</text:p>
      <text:p text:style-name="Text_20_body">Под электронным обучением понимается организация образовательной деятельности с применением содержащейся в базах данных и используемой при реализации образовательных программ информации и обеспечивающих ее обработку информационных технологий, технических средств, а также информационно-телекоммуникационных сетей, обеспечивающих передачу по линиям связи указанной информации, взаимодействие обучающихся и педагогических работников.</text:p>
      <text:p text:style-name="Text_20_body">Под дистанционными образовательными технологиями понимаются образовательные технологии, реализуемые в основном с применением информационно-телекоммуникационных сетей при опосредованном (на расстоянии) взаимодействии обучающихся и педагогических работников.</text:p>
      <text:p text:style-name="Text_20_body">При реализации образовательных программ или их частей с применением таких технологий организация, осуществляющая образовательную деятельность, создает условия для функционирования электронной информационно-образовательной среды, обеспечивающей освоение обучающимися образовательных программ или их частей в полном объеме независимо от места нахождения обучающихся.</text:p>
      <text:p text:style-name="Text_20_body">Освоение обучающимся образовательных программ или их частей в виде онлайн-курсов подтверждается документом об образовании и (или) о квалификации либо документом об обучении, выданным организацией, реализующей образовательные программы или их части в виде онлайн-курсов.</text:p>
      <text:p text:style-name="Text_20_body">Образовательные организации при принятии решения о реализации образовательных программ с применением электронного обучения, дистанционных образовательных технологий в следующем учебном году (за исключением дополнительных профессиональных программ и основных программ профессионального обучения) доводят до сведения участников образовательных отношений эту информацию не позднее 1 мая текущего учебного года путем ее размещения в открытом доступе на сайте образовательной организации.</text:p>
      <text:p text:style-name="Text_20_body">При наличии заявления обучающегося, достигшего возраста 18 лет, родителя (законного представителя) обучающегося об отказе в применении электронного обучения, дистанционных образовательных технологий при реализации образовательных программ по программам начального общего, основного общего, среднего общего образования, за исключением случаев, когда реализация таких образовательных программ предусмотрена с применением электронного обучения, дистанционных образовательных технологий, образовательная организация обязана осуществлять обучение по таким образовательным программам такого обучающего без применения электронного обучения, дистанционных образовательных технологий.</text:p>
      <text:p text:style-name="Text_20_body">Порядок обучения такого обучающегося определяется локальными нормативными актами образовательной организации.</text:p>
      <text:p text:style-name="Text_20_body"><text:line-break/></text:p>
      <text:p text:style-name="Text_20_body">2. Введена административная ответственность за самовольное пользование централизованными системами водоснабжения и водоотведения.</text:p>
      <text:p text:style-name="Text_20_body">В ст. 7.20 КоАП РФ Федеральным законом от 08.08.2024 № 241-ФЗ внесены изменения, согласно которым административная ответственность теперь наступает как и ранее - за самовольное подключение к централизованным системам водоснабжения и водоотведения, так и за самовольное пользование такими системами.</text:p>
      <text:p text:style-name="Text_20_body">Кроме того, увеличен размер наказания за указанное правонарушение.</text:p>
      <text:p text:style-name="Text_20_body">Так, данные деяния влекут наложение административного штрафа:</text:p>
      <text:p text:style-name="Text_20_body">- на граждан в размере от 10 до 15 тысяч рублей (ранее - от 1 до 1,5 тыс. руб.):</text:p>
      <text:p text:style-name="Text_20_body">- на должностных лиц - от 30 до 80 тыс. руб. (ранее - от 2 до 3 тыс. руб.);</text:p>
      <text:p text:style-name="Text_20_body">- на юридических лиц - от 100 до 200 тыс. руб. (ранее - от 20 до 30 тыс. руб.).</text:p>
      <text:p text:style-name="Text_20_body">Новшества вступили в силу с 19.08.2024.</text:p>
      <text:p text:style-name="Text_20_body"><text:line-break/></text:p>
      <text:p text:style-name="Text_20_body"><text:line-break/></text:p>
      <text:p text:style-name="Text_20_body">3. Ответственность за сокрытие или искажение экологической информации.</text:p>
      <text:p text:style-name="Text_20_body">Статьей 8.5 КоАП РФ установлена ответственность за сокрытие или искажение экологической информации. Федеральным законом от 08.08.2024 № 242-ФЗ указанная статья изложена в новой редакции.</text:p>
      <text:p text:style-name="Text_20_body">Сокрытие, умышленное искажение или несвоевременное сообщение полной и достоверной информации о состоянии окружающей среды и природных ресурсов, об источниках загрязнения окружающей среды и природных ресурсов или иного вредного воздействия на окружающую среду и природные ресурсы, о радиационной обстановке, данных, полученных при осуществлении производственного экологического контроля, либо информации, содержащейся в заявлении о постановке на государственный учет объектов, оказывающих негативное воздействие на окружающую среду, или декларации о воздействии на окружающую среду, декларации о плате за негативное воздействие на окружающую среду, отчете о выполнении плана мероприятий по охране окружающей среды или программы повышения экологической эффективности, а равно искажение сведений о состоянии земель, водных объектов и других объектов окружающей среды лицами, обязанными сообщать такую информацию является административным правонарушением, за исключением отдельных случаев.</text:p>
      <text:p text:style-name="Text_20_body">Наказание предусмотрено в виде административного штрафа на граждан в размере от 1 тысячи до 3 тысяч рублей; на должностных лиц от 10 тысяч до 30 тысяч рублей; на юридических лиц от 50 тысяч до 200 тысяч рублей.</text:p>
      <text:p text:style-name="Text_20_body">Повторное совершение этого административного правонарушения влечет наложение административного штрафа в большем размере.</text:p>
      <text:p text:style-name="Text_20_body">Так, для граждан штраф составит от 3 тысяч до 5 тысяч рублей; для должностных лиц - от 30 тысяч до 50 тысяч рублей или дисквалификация на срок от одного 1 до 3 лет; для юридических лиц - от 200 тысяч до 300 тысяч рублей.</text:p>
      <text:p text:style-name="Text_20_body"><text:line-break/></text:p>
      <text:p text:style-name="Text_20_body">4. С 1 марта 2025 года на территории Российской Федерации будет запрещена продажа безалкогольных тонизирующих напитков, в том числе энергетиков, несовершеннолетним.</text:p>
      <text:p text:style-name="Text_20_body">08.08.2024 принят Федеральный закон № 304-ФЗ «О запрете продажи безалкогольных тонизирующих напитков (в том числе энергетических) несовершеннолетним и о внесении изменения в статью 44 Федерального закона «Об общих принципах организации публичной власти в субъектах Российской Федерации».</text:p>
      <text:p text:style-name="Text_20_body">Понятие «безалкогольные тонизирующие напитки (в том числе энергетические)» установлено техническим регламентом Таможенного союза "O безопасности пищевой продукции".</text:p>
      <text:p text:style-name="Text_20_body">К ним отнесены тонизирующие напитки - безалкогольные и слабоалкогольные напитки, содержащие тонизирующие вещества (компоненты), в том числе растительного происхождения, в количестве, достаточном для обеспечения тонизирующего эффекта на организм человека, за исключением чая, кофе и напитков на их основе.</text:p>
      <text:p text:style-name="Text_20_body">Для предотвращения воздействия безалкогольных тонизирующих напитков, в том числе энергетических, на здоровье несовершеннолетних организациям, индивидуальным предпринимателям, крестьянским (фермерским) хозяйствам без образования юридического лица, гражданам Российской Федерации, иностранным гражданам и лицам без гражданства запрещается продажа несовершеннолетним таких напитков.</text:p>
      <text:p text:style-name="Text_20_body">Продавец обязан отказать покупателю в продаже таких напитков, если имеются сомнения в достижении покупателем совершеннолетия и документ, позволяющий установить его возраст, не был представлен.</text:p>
      <text:p text:style-name="Text_20_body">Следить за соблюдением требований будут уполномоченные региональные органы без проведения плановых контрольно-надзорных мероприятий.</text:p>
      <text:p text:style-name="Text_20_body">Законами субъектов РФ могут быть установлены ограничения времени и мест продажи таких напитков.</text:p>
      <text:p text:style-name="Text_20_body">На федеральном уровне в настоящее время таких правил нет. Однако в Московской области и ряде других субъектов РФ продавать тонизирующие напитки, в том числе энергетики, несовершеннолетним в настоящее время запрещено.</text:p>
      <text:p text:style-name="Text_20_body">Нарушение требований настоящего Федерального закона влечет за собой ответственность в соответствии с законодательством Российской Федерации.</text:p>
      <text:p text:style-name="Text_20_body"><text:line-break/></text:p>
      <text:p text:style-name="Text_20_body">5. Особенности увольнении родителя с ребенком в возрасте до 18 лет, если другой родитель призван на военную службу.</text:p>
      <text:p text:style-name="Text_20_body">Родитель с ребенком в возрасте до 18 лет имеет преимущественное право оставления на работе при сокращении численности или штата работников при равной производительности труда и квалификации, если другой родитель (ч. 2 ст. 179 ТК РФ):</text:p>
      <text:p text:style-name="Text_20_body">- призван на военную службу по мобилизации;</text:p>
      <text:p text:style-name="Text_20_body">- проходит военную службу по контракту, заключенному с военнослужащим, проходящим военную службу по призыву, или гражданином, пребывающим в запасе, которые поступают на военную службу в период чрезвычайных обстоятельств (п. 7 ст. 38 Федерального закона от 28.03.1998 № 53-ФЗ);</text:p>
      <text:p text:style-name="Text_20_body">- заключил контракт о добровольном содействии в выполнении задач, возложенных на Вооруженные Силы Российской Федерации или войска национальной гвардии Вооруженные Силы Российской Федерации Российской Федерации</text:p>
      <text:p text:style-name="Text_20_body"><text:line-break/></text:p>
      <text:p text:style-name="Text_20_body">6. Обжалование дисциплинарного взыскания.</text:p>
      <text:p text:style-name="Text_20_body">Трудовым кодексом Российской Федерации предусмотрены как порядок применения дисциплинарного взыскания, так и порядок его обжалования (ст. 193 ТК РФ).</text:p>
      <text:p text:style-name="Text_20_body">Дисциплинарное взыскание применяется не позднее одного месяца со дня обнаружения проступка, не считая времени болезни работника, пребывания его в отпуске, а также времени, необходимого на учет мнения представительного органа работников.</text:p>
      <text:p text:style-name="Text_20_body">Дисциплинарное взыскание не может быть применено позднее 6 месяцев со дня совершения проступка, а по результатам ревизии, проверки финансово-хозяйственной деятельности или аудиторской проверки - позднее 2 лет со дня его совершения.</text:p>
      <text:p text:style-name="Text_20_body">Дисциплинарное взыскание за несоблюдение ограничений и запретов, неисполнение обязанностей, установленных законодательством РФ о противодействии коррупции, не может быть применено позднее трех лет со дня совершения проступка. В указанные сроки не включается время производства по уголовному делу.</text:p>
      <text:p text:style-name="Text_20_body">Обжаловать дисциплинарное взыскание можно, обратившись в государственную инспекцию труда (ГИТ), комиссию по трудовым спорам (КТС), или в суд. Законодательством не закреплены конкретные сроки для обращения в ГИТ, за защитой трудовых прав. Вместе с тем следует придерживаться сроков, установленных для обращения в суд.</text:p>
      <text:p text:style-name="Text_20_body">Работник вправе обратиться в суд в течение трех месяцев со дня, когда узнал или должен был узнать о нарушении своего права, а по спорам об увольнении г в течение одного месяца со дня вручения копии приказа об увольнении либо со дня выдачи трудовой книжки. При пропуске указанных сроков по уважительным причинам они могут быть восстановлены судом.</text:p>
      <text:p text:style-name="Text_20_body">Дисциплинарное взыскание возможно обжаловать в КТС, которая обладает полномочиями по рассмотрению индивидуальных трудовых споров и может быть образована в том числе по инициативе работников. Обратиться в КТС можно в трехмесячный срок со дня, когда работник узнал или должен был узнать о нарушении своего права.</text:p>
      <text:p text:style-name="Text_20_body"><text:line-break/></text:p>
      <text:p text:style-name="Text_20_body">7. Основания прекращения права на управление транспортными средствами</text:p>
      <text:p text:style-name="Text_20_body">В соответствии со ст. 28 Федерального закона от 10.12.1995 № 196-ФЗ «О безопасности дорожного движения» выделяются следующие основания прекращения действия права на управление транспортными средствами:</text:p>
      <text:p text:style-name="Text_20_body">1) истечение срока действия водительского удостоверения;</text:p>
      <text:p text:style-name="Text_20_body">2) выявленное в результате обязательного медицинского освидетельствования наличие медицинских противопоказаний или ранее не выявлявшихся медицинских ограничений к управлению транспортными средствами в зависимости от их категорий, назначения и конструктивных характеристик;</text:p>
      <text:p text:style-name="Text_20_body">3) лишение права на управление транспортными средствами.</text:p>
      <text:p text:style-name="Text_20_body">Вопрос о прекращении права на управление транспортными средствами по причине выявленного в результате обязательного медицинского освидетельствования наличие медицинских противопоказаний или ранее не выявлявшихся медицинских ограничений разрешается в судебном порядке в ходе рассмотрения предъявленного прокурором административного искового заявления в порядке ч. 1 ст. 39 Кодекса административного судопроизводства Российской Федерации.</text:p>
      <text:p text:style-name="Text_20_body">Так, перечень медицинских противопоказаний к управлению транспортным средством утвержден постановлением Правительства Российской Федерации от 29.12.2014 № 1604. К ним относятся:</text:p>
      <text:p text:style-name="Text_20_body">1. Психические расстройства и расстройства поведения, такие как:</text:p>
      <text:p text:style-name="Text_20_body">- органические, включая симптоматические, психические расстройства;</text:p>
      <text:p text:style-name="Text_20_body">- шизофрения, шизотипические и бредовые расстройства;</text:p>
      <text:p text:style-name="Text_20_body">- расстройства настроения (аффективные расстройства);</text:p>
      <text:p text:style-name="Text_20_body">- невротические, связанные со стрессом расстройства;</text:p>
      <text:p text:style-name="Text_20_body">- расстройства личности и поведения в зрелом возрасте;</text:p>
      <text:p text:style-name="Text_20_body">- умственная отсталость.</text:p>
      <text:p text:style-name="Text_20_body">2. Психические расстройства и расстройства поведения, связанные</text:p>
      <text:p text:style-name="Text_20_body">с употреблением психоактивных веществ (до прекращения диспансерного</text:p>
      <text:p text:style-name="Text_20_body">наблюдения в связи со стойкой ремиссией (выздоровлением)).</text:p>
      <text:p text:style-name="Text_20_body">3. Болезни нервной системы (эпилепсия).</text:p>
      <text:p text:style-name="Text_20_body">4. Болезни глаза и его придаточного аппарата (ахроматопсия и слепота обоих глаз).</text:p>
      <text:p text:style-name="Text_20_body"><text:line-break/></text:p>
      <text:p text:style-name="Text_20_body">8. Меры по предупреждению производственного травматизма</text:p>
      <text:p text:style-name="Text_20_body">В целях обеспечения безопасности условий труда работодатель должен принимать меры по предотвращению производственного травматизма и профессиональных заболеваний работников. К числу таких мер следует отнести (ст. ст. 214, 220 ТК РФ):</text:p>
      <text:p text:style-name="Text_20_body">- проведение медицинских осмотров работников, являющихся обязательными для определенных категорий трудящихся, например для занятых на работах с опасными условиями труда;</text:p>
      <text:p text:style-name="Text_20_body">- проведение специальной оценки условий труда;</text:p>
      <text:p text:style-name="Text_20_body">- оценка профессиональных рисков;</text:p>
      <text:p text:style-name="Text_20_body">- проведение обучения работников;</text:p>
      <text:p text:style-name="Text_20_body">- обеспечение работников, занятых на работах с вредными и опасными условиями труда, средствами индивидуальной защиты.</text:p>
      <text:p text:style-name="Text_20_body">При производстве работ (оказании услуг) на территории, находящейся под контролем другого работодателя (иного лица), работодатель, осуществляющий производство работ (оказание услуг), обязан перед началом производства согласовать с другим работодателем мероприятия по предотвращению случаев повреждения здоровья работников, в том числе работников сторонних организаций, производящих работы (оказывающих услуги) на данной территории.</text:p>
      <text:p text:style-name="Text_20_body">При повреждении здоровья или в случае смерти работника вследствие несчастного случая на производстве либо профессионального заболевания работнику (его семье) возмещаются его утраченный заработок, а также связанные с повреждением здоровья дополнительные расходы на медицинскую, социальную и профессиональную реабилитацию либо соответствующие расходы в связи со смертью работника.</text:p>
      <text:p text:style-name="Text_20_body">Моральный вред, причиненный работнику неправомерными действиями или бездействием работодателя, возмещается работнику в денежной форме в размерах, определяемых соглашением сторон трудового договора.</text:p>
      <text:p text:style-name="Text_20_body">В случае возникновения спора факт причинения работнику морального вреда и размеры его возмещения определяются судом.</text:p>
      <text:p text:style-name="Text_20_body"><text:line-break/></text:p>
      <text:p text:style-name="Text_20_body">9. Ограничения на увольнение женщин с детьми по инициативе работодателя.</text:p>
      <text:p text:style-name="Text_20_body">Независимо от возраста ребенка работодатель вправе уволить женщину по своей инициативе в связи с ликвидацией организации, за неоднократное неисполнение работницей без уважительных причин трудовых обязанностей (если она имеет дисциплинарное взыскание), за прогул и по другим основаниям, перечисленным в ч. 4 ст. 261 ТК РФ,</text:p>
      <text:p text:style-name="Text_20_body">По остальным основаниям, связанным с инициативой работодателя, нельзя увольнять следующих женщин с детьми:</text:p>
      <text:p text:style-name="Text_20_body">- работницу, у которой есть ребенок в возрасте до трех лет;</text:p>
      <text:p text:style-name="Text_20_body">- одинокую мать, воспитывающую ребенка-инвалида в возрасте до 18 лет или ребенка в возрасте до 16 лет;</text:p>
      <text:p text:style-name="Text_20_body">- женщину, воспитывающую ребенка в возрасте до 16 лет (ребенка-инвалида в возрасте до 18 лет) без матери. Например, такая работница может быть бабушкой ребенка;</text:p>
      <text:p text:style-name="Text_20_body">- женщину, которая является единственным кормильцем ребенка-инвалида в возрасте до 18 лет или ребенка в возрасте до трех лет в семье, где трое и более детей в возрасте до 14 лет, если второй родитель (законный представитель) не работает.</text:p>
      <text:p text:style-name="Text_20_body">Кроме того, действует общий запрет на увольнение работницы по инициативе работодателя в период ее отпуска и больничного. Исключение - если увольнение связано с ликвидацией организации (ч. 6 ст. 81 ТК РФ).</text:p>
      <text:p text:style-name="Text_20_body"><text:line-break/></text:p>
      <text:p text:style-name="Text_20_body">10. Права граждан при обращении в правоохранительные органы с сообщениями о преступлениях.</text:p>
      <text:p text:style-name="Text_20_body">Права граждан при обращениях с сообщениями о преступлениях в правоохранительные органы регламентированы Уголовно-процессуальным кодексом Российской Федерации (далее – УПК РФ).</text:p>
      <text:p text:style-name="Text_20_body">Согласно пункту 43 статьи 5 УПК РФ к сообщениям о преступлениях относятся в том числе заявление о преступлении.</text:p>
      <text:p text:style-name="Text_20_body">С заявлением о преступлении в правоохранительные органы могут обратиться любые лица, при этом отказ в приеме такого заявления может быть обжалован прокурору или в суд в порядке, установленном статьями 124 и 125 УПК РФ.</text:p>
      <text:p text:style-name="Text_20_body">Как следует из статьи 141 УПК РФ заявление о преступлении может быть сделано в устном или письменном виде, при этом письменное заявление о преступлении должно быть подписано заявителем, устное заявление о преступлении заносится в протокол, который подписывается заявителем и лицом, принявшим данное заявление. Если устное сообщение о преступлении сделано при производстве следственного действия или в ходе судебного разбирательства, то оно заносится соответственно в протокол следственного действия или протокол судебного заседания.</text:p>
      <text:p text:style-name="Text_20_body">В соответствии с частью 4 статьи 144 УПК РФ заявителю выдается документ о принятии сообщения о преступлении с указанием данных о лице, его принявшем, а также даты и времени его принятия.</text:p>
      <text:p text:style-name="Text_20_body">Дознаватель, орган дознания, следователь, руководитель следственного органа обязаны принять, проверить сообщение о любом совершенном или готовящемся преступлении и в пределах компетенции, установленной УПК РФ, принять по нему решение в срок не позднее 3 суток со дня поступления указанного сообщения (часть 1 статьи 144 УПК РФ), вместе с тем этом этот срок может быть продлен в установленном порядке и при наличии оснований до 10 и 30 суток соответственно уполномоченным должностным лицом (часть 3 статьи 144 УПК РФ).</text:p>
      <text:p text:style-name="Text_20_body">Участники проверки заявления о преступлении в частности имеют право не свидетельствовать против самого себя, своего супруга (своей супруги) и других близких родственников, круг которых определен пунктом 4 статьи 5 УПК РФ, пользоваться услугами адвоката, давать объяснения, предоставлять необходимые сведения и документы, знакомиться с материалам проверки в установленном порядке, а также приносить жалобы на действия (бездействие) и решения дознавателя, начальника подразделения дознания, начальника органа дознания, органа дознания, следователя, руководителя следственного органа в порядке, установленном главой 16 УПК РФ.</text:p>
      <text:p text:style-name="Text_20_body">По итогам рассмотрения заявления о преступлении и принятии по результатам проверки решения о возбуждении уголовного дела, об отказе в возбуждении уголовного дела или передаче сообщения о преступлении по подследственности, а по уголовным делам частного обвинения - в суд, заявителю в обязательном порядке сообщается об этом.</text:p>
      <text:p text:style-name="Text_20_body"><text:line-break/></text:p>
      <text:p text:style-name="Text_20_body">11. Об ответственности за совершение правонарушений экстремистской направленности.</text:p>
      <text:p text:style-name="Text_20_body">Экстремизм как социальное явление негативно отражается на жизнедеятельности общества и ставит под угрозу стабильное функционирование и развитие любого государства. В Российской Федерации предусмотрена административная и уголовная ответственность за правонарушения экстремистской направленности, применение которой зависит от степени общественной опасности совершаемых проступков.</text:p>
      <text:p text:style-name="Text_20_body">Базовым законом, который целиком и полностью посвящен борьбе с данным социальным злом, является Федеральный закон от 25.07.2022 № 114 - ФЗ «О противодействии экстремистской деятельности» (далее – Федеральный закон № 114-ФЗ).</text:p>
      <text:p text:style-name="Text_20_body">Исходя из статьи 1 Федерального закона № 114-ФЗ к экстремистской деятельности относятся: насильственное изменение основ конституционного строя и нарушение целостности Российской Федерации; публичное оправдание терроризма и иная террористическая деятельность; возбуждение социальной, расовой, национальной или религиозной розни; пропаганда исключительности, превосходства либо неполноценности человека по признаку его социальной, расовой, национальной, религиозной или языковой принадлежности или отношения к религии; пропаганда и публичное демонстрирование нацистской атрибутики или символики либо атрибутики или символики, сходных с нацистской атрибутикой или символикой до степени смешения, либо публичное демонстрирование атрибутики или символики экстремистских организаций за исключением случаев использования нацистской атрибутики или символики, либо атрибутики или символики, сходных с нацистской атрибутикой или символикой до степени смешения, либо атрибутики или символики экстремистских организаций, при которых формируется негативное отношение к идеологии нацизма и экстремизма и отсутствуют признаки пропаганды или оправдания нацистской и экстремистской идеологии; организация и подготовка указанных деяний, а также подстрекательство к их осуществлению; финансирование указанных деяний либо иное содействие в их организации, подготовке и осуществлении, в том числе путем предоставления учебной, полиграфической и материально-технической базы, телефонной и иных видов связи или оказания информационных услуг и др.</text:p>
      <text:p text:style-name="Text_20_body">Действующее российское административное законодательство содержит ряд норм, предусматривающих ответственность за различные проявления экстремизма.</text:p>
      <text:p text:style-name="Text_20_body">Так, статьей 20.3 КоАП РФ предусмотрена административная ответственность за пропаганду либо публичное демонстрирование нацистской атрибутики или символики либо атрибутики или символики, сходных с нацистской атрибутикой или символикой до степени смешения, атрибутики или символики нацистских, экстремистских организаций, а также иных атрибутики или символики, запрещенных федеральными законами, а также за изготовление или сбыт в целях пропаганды либо приобретение в целях сбыта или пропаганды указанной атрибутики или символики.</text:p>
      <text:p text:style-name="Text_20_body">В соответствии со статьей 20.3.1 КоАП РФ лицо будет привлечено к ответственности за возбуждение ненависти либо вражды, а равно унижение достоинства человека либо группы лиц по признакам пола, расы, национальности, языка, происхождения, отношения к религии, а равно принадлежности к какой-либо социальной группе, совершенные публично, в том числе с использованием средств массовой информации либо информационно-телекоммуникационных сетей, включая сеть «Интернет».</text:p>
      <text:p text:style-name="Text_20_body">Статья 20.3.2 КоАП РФ определяет особенности привлечения к административной ответственности за публичные призывы к осуществлению действий, направленных на нарушение территориальной целостности Российской Федерации.</text:p>
      <text:p text:style-name="Text_20_body">Согласно статье 20.29 КоАП РФ наступает административная ответственность за массовое распространение экстремистских материалов, включенных в опубликованный федеральный список экстремистских материалов, а равно их производство либо хранение в целях массового распространения.</text:p>
      <text:p text:style-name="Text_20_body">Вместе с тем, Кодекс об административных правонарушениях Российской Федерации предусматривает ответственность за другие противоправные действия, которые также могут носить экстремистский характер или исходить из экстремистских побуждений. К их числу можно отнести: нарушение законодательства о свободе совести, свободе вероисповедания и о религиозных объединениях (статья 5.26); злоупотребление свободой массовой информации (часть 2 статьи 13.15); организация деятельности общественного или религиозного объединения, в отношении которого действует имеющее законную силу решение о приостановлении его деятельности (статья 20.28).</text:p>
      <text:p text:style-name="Text_20_body">Наиболее распространенной мерой административного наказания за экстремистские правонарушения является административный штраф, размер которого существенно варьируется в зависимости от субъекта, допускающего противоправное поведение, и от степени общественной опасности его деяния.</text:p>
      <text:p text:style-name="Text_20_body">Согласно примечанию 2 к статье 282.1 УК РФ под преступлениями экстремистской направленности в УК РФ понимаются преступления, совершенные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, предусмотренные соответствующими статьями Особенной части УК РФ (например, ст. ст. 280, 280.1, 282, 282.1, 282.2, 282.3 УК РФ, п. «л» ч. 2 ст. 105, п. «е» ч. 2 ст. 111, п. «б» ч. 1 ст. 213 УК РФ), а также иные преступления, совершенные по указанным мотивам.</text:p>
      <text:p text:style-name="Text_20_body">Под публичными призывами (статья 280 УК РФ) следует понимать выраженные в любой форме (например, в устной, письменной, с использованием технических средств) обращения к другим лицам с целью побудить их к осуществлению экстремистской деятельности.</text:p>
      <text:p text:style-name="Text_20_body">Публичное распространение информации, в которой обосновывается необходимость совершения противоправных действий в отношении лиц по признаку расы, национальности, религиозной принадлежности и т.д., либо информации, оправдывающей такую деятельность, квалифицируется по статье 282 УК РФ при наличии иных признаков этого состава преступления.</text:p>
      <text:p text:style-name="Text_20_body">Ответственность по статье 280.1 УК РФ наступает при условии, если публичные призывы к осуществлению действий, направленных на нарушение территориальной целостности Российской Федерации, совершены лицом в течение одного года после привлечения его к административной ответственности за аналогичное деяние по части 1 или 2 статьи 20.3.2 КоАП РФ.</text:p>
      <text:p text:style-name="Text_20_body">Статья 282.1 УК РФ предусматривает уголовную ответственность за участие в экстремистском сообществе, под которым понимается устойчивая группа лиц, заранее объединившихся для подготовки или совершения одного или нескольких преступлений экстремистской направленности, характеризующаяся наличием в ее составе организатора (руководителя), стабильностью состава, согласованностью действий ее участников в целях реализации общих преступных намерений.</text:p>
      <text:p text:style-name="Text_20_body">За участие в деятельности экстремистской организации (часть 2 статьи 282.2 УК РФ) лицо привлекается к уголовной ответственности в случае совершения умышленных действий, непосредственно относящихся к продолжению или возобновлению деятельности организации, признанной в установленном порядке экстремистской, ее деятельность запрещена на территории Российской Федерации.</text:p>
      <text:p text:style-name="Text_20_body">В статье 282.3 УК РФ предусмотрена ответственность за действия, состоящие в предоставлении или сборе средств либо оказании финансовых услуг для финансирования организации, подготовки и совершения хотя бы одного из преступлений экстремистской направленности либо для обеспечения деятельности экстремистского сообщества или экстремистской организации.</text:p>
      <text:p text:style-name="Text_20_body">Публичные действия, направленные на дискредитацию использования Вооруженных Сил Российской Федерации в целях защиты интересов Российской Федерации и ее граждан, поддержания международного мира и безопасности, в том числе публичные призывы к воспрепятствованию использования Вооруженных Сил Российской Федерации в указанных целях, либо на дискредитацию исполнения государственными органами Российской Федерации своих полномочий за пределами территории Российской Федерации в указанных целях, а равно на дискредитацию оказания добровольческими формированиями, организациями или лицами содействия в выполнении задач, возложенных на Вооруженные Силы Российской Федерации или войска национальной гвардии Российской Федерации, совершенные лицом после его привлечения к административной ответственности за аналогичное деяние в течение одного года, квалифицируются по статье 280.3 УК РФ.</text:p>
      <text:p text:style-name="Text_20_body">Санкции статей уголовного закона об ответственности за экстремизм предусматривают возможность назначения наказания в виде лишения свободы: по части 1 статьи 280 УК РФ и части 1 статьи 280.1 УК РФ – на срок до четырех лет; по части 1 статьи 280.3 УК РФ – на срок до 5 лет; по части 1 статьи 282 УК РФ - на срок от двух до пяти лет; по части 1 статьи 282.1 УК РФ и по части 1 статьи 282.2 УК РФ - на срок от шести до десяти лет; по части 1 ст. 282.3 УК РФ – на срок от трех до восьми лет.</text:p>
      <text:p text:style-name="Text_20_body"><text:line-break/></text:p>
      <text:p text:style-name="Text_20_body">12. Ответственность за нецензурную лексику в социальных сетях.</text:p>
      <text:p text:style-name="Text_20_body">Унижение чести и достоинства другого лица, выраженное в неприличной форме, является оскорблением. Это может быть как нецензурная брань, так и выражение, которое противоречит общепринятым в обществе нормам.</text:p>
      <text:p text:style-name="Text_20_body">Для наступления административной ответственности оскорбление должно быть направлено на конкретное лицо.</text:p>
      <text:p text:style-name="Text_20_body">Федеральным законом от 27.07.2006 № 149-ФЗ «Об информации, информационных технологиях и о защите информации» на владельцев сайтов и (или) страниц сайта в сети «Интернет», и (или) информационных систем, и (или) программ для электронных вычислительных машин, которые используются для обработки и распространения новостной информации, на которых может распространяться реклама, направленная на привлечение внимания потребителей, находящихся на территории Российской Федерации, и доступ к которым в течение суток составляет более одного миллиона пользователей, возложена обязанность самостоятельно выявлять и блокировать запрещенный контент.</text:p>
      <text:p text:style-name="Text_20_body">В частности, речь идет о различной противоправной информации, например, об оскорблении человеческого достоинства и общественной нравственности, экстремистских материалах, информации, склоняющей детей к совершению опасных для жизни незаконных действий, и т.п. Следует помнить, что использование ненормативной лексики нарушает как моральные, так и этические нормы общества, а также является явным проявлением неуважения к окружающим людям.</text:p>
      <text:p text:style-name="Text_20_body">За подобные нарушения законодательством предусмотрена административная ответственность, а в случае распространения заведомо ложных сведений, порочащих честь и достоинство другого лица или подрывающих его репутацию, – уголовная (статья 128.1 УК РФ).</text:p>
      <text:p text:style-name="Text_20_body">Частью 3 статьи 20.1 КоАП РФ предусмотрена ответственность за действия, связанные с распространением в информационно-телекоммуникационных сетях, в том числе в сети «Интернет», информации, выражающей в неприличной форме, которая оскорбляет человеческое достоинство и общественную нравственность, проявление явного неуважения к обществу, государству, и в подобных случаях виновному грозит штраф до 100 тыс. руб.</text:p>
      <text:p text:style-name="Text_20_body">Также различного рода оскорбления, совершенные путем направления личных сообщений, в том числе голосовых, в мессенджерах или социальных сетях, подлежат квалификации по части 1 статьи 5.61 КоАП РФ. Помимо этого, согласно части 2 статьи 5.61 КоАП РФ оскорбление, содержащееся в публичном выступлении, публично демонстрирующемся произведении или средствах массовой информации либо совершенное публично с использованием информационно-телекоммуникационных сетей, включая сеть «Интернет», или в отношении нескольких лиц, в том числе индивидуально не определенных, влечет наложение административного штрафа на граждан до 10 тыс. руб., на должностных лиц – до 100 тыс. руб., а на юридических лиц –до 700 тыс. руб. Подобная ситуация может возникнуть, например, в случае размещения оскорбления на странице в социальной сети, которая доступна для неопределенного круга лиц, либо же в групповых чатах мессенджеров.</text:p>
      <text:p text:style-name="Text_20_body">Следует также отметить, что в соответствии со статьей 150 ГК РФ достоинство личности, честь и доброе имя, неприкосновенность частной жизни относится к нематериальным благам, принадлежащим гражданам от рождения. Это дает основание для обращения в суд с исковым заявлением о защите чести и достоинства и возмещении морального вреда, даже если виновное лицо было привлечено к административной ответственности и выплатило штраф за указанные действи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nash-okrug/prokuror-razyasnyaet/detail/12580676.html" office:name=""><text:span text:style-name="Definition">http://uzao.mos.ru/nash-okrug/prokuror-razyasnyaet/detail/1258067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4T07:54:05Z</meta:creation-date>
    <dc:date>2024-09-24T07:54:05Z</dc:date>
  </office:meta>
</office:document-meta>
</file>