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о-на-выплату-компенсации-по-наступлению-страхового-случая-для-добровольцев-проходящих-службу-в-росгвардии-в-зоне-сво"/>Право на выплату компенсации по наступлению страхового случая для добровольцев, проходящих службу в Росгвардии в зоне СВО<text:bookmark-end text:name="право-на-выплату-компенсации-по-наступлению-страхового-случая-для-добровольцев-проходящих-службу-в-росгвардии-в-зоне-сво"/></text:h>
      <text:p text:style-name="First_20_paragraph">10.07.2024</text:p>
      <text:p text:style-name="Text_20_body">Обязательное государственное страхование жизни и здоровья лиц, проходящих службу в зоне СВО – это комплекс мер, принимаемых органами государственной власти, по страхованию жизни и здоровья граждан, проходящих службу в зоне СВО, с целью предоставления ряда материальных и социальных гарантий для данных граждан и их близких родственников в случае наступления страхового случая.</text:p>
      <text:p text:style-name="Text_20_body">Обязательному государственному страхованию подлежат граждане Российской Федерации, пребывающие в добровольческих формированиях в зоне СВО. Данные правоотношения регламентируются Указом Президента Российской Федерации<text:line-break/>от 3 августа 2023 г. № 582 (далее – Указ).</text:p>
      <text:p text:style-name="Text_20_body">С 15 июня 2024 года при наступлении страхового случая право на выплату компенсации, предусмотренной Указом, имеют граждане Российской Федерации, пребывающие (пребывавшие) в добровольческих формированиях, содействующих выполнению задач, возложенных не только на Вооруженные Силы Российской Федерации, но и на войска национальной гвардии Российской Федерации (Росгвардии).</text:p>
      <text:p text:style-name="Text_20_body"><text:span text:style-name="T1">231 военная прокуратура гарнизона (123007, г.Москва, Хорошевское шоссе, д.38 Д, 8 (495) 693-58-98)</text:span></text:p>
      <text:p text:style-name="Text_20_body"><text:line-break/></text:p>
      <text:p text:style-name="Text_20_body">Адрес страницы: <text:a xlink:type="simple" xlink:href="http://uzao.mos.ru/nash-okrug/prokuror-razyasnyaet/detail/12472133.html" office:name=""><text:span text:style-name="Definition">http://uzao.mos.ru/nash-okrug/prokuror-razyasnyaet/detail/1247213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1:59:00Z</meta:creation-date>
    <dc:date>2024-07-11T01:59:00Z</dc:date>
  </office:meta>
</office:document-meta>
</file>