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змещение-расходов-по-найму-жилого-помещения-при-служебных-командировках-на-территории-иностранных-государств"/>Возмещение расходов по найму жилого помещения при служебных командировках на территории иностранных государств<text:bookmark-end text:name="возмещение-расходов-по-найму-жилого-помещения-при-служебных-командировках-на-территории-иностранных-государств"/></text:h>
      <text:p text:style-name="First_20_paragraph">10.07.2024</text:p>
      <text:p text:style-name="Text_20_body">При служебных командировках по территории иностранных государств военнослужащим, а также сотрудникам различных ведомств Российской Федерации, возмещаются расходы по найму жилого помещения. Данные правоотношения регламентированы постановлением Правительства Российской Федерации от 22.08.2020<text:line-break/>№ 1267.</text:p>
      <text:p text:style-name="Text_20_body">С 15 июня 2024 года в данное Постановление внесены изменения от 04.06.2024, дополняющие перечень лиц, которым возмещаются расходы по найму жилого помещения. К таким лицам относятся:</text:p>
      <text:p text:style-name="Text_20_body">1. Сотрудники уголовно-исполнительной системы Российской Федерации;</text:p>
      <text:p text:style-name="Text_20_body">2. Сотрудники органов принудительного исполнения Российской Федерации;</text:p>
      <text:p text:style-name="Text_20_body">3. Сотрудники федеральной противопожарной службы Государственной противопожарной службы;</text:p>
      <text:p text:style-name="Text_20_body">4. Сотрудники таможенных органов Российской Федерации.</text:p>
      <text:p text:style-name="Text_20_body">Также изменения коснулись порядка возмещения расходов, размеры которых превышают предельные нормы, установленные Постановлением. Данные расходы возмещаются военнослужащему и сотруднику с разрешения руководителя компетентного органа государственной власти и в пределах, предусмотренных бюджетом на соответствующий финансовый год.</text:p>
      <text:p text:style-name="Text_20_body"><text:span text:style-name="T1">231 военная прокуратура гарнизона (123007, г.Москва, Хорошевское шоссе, д.38 Д, 8 (495) 693-58-98)</text:span></text:p>
      <text:p text:style-name="Text_20_body"><text:line-break/></text:p>
      <text:p text:style-name="Text_20_body">Адрес страницы: <text:a xlink:type="simple" xlink:href="http://uzao.mos.ru/nash-okrug/prokuror-razyasnyaet/detail/12472130.html" office:name=""><text:span text:style-name="Definition">http://uzao.mos.ru/nash-okrug/prokuror-razyasnyaet/detail/1247213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01:59:16Z</meta:creation-date>
    <dc:date>2024-07-11T01:59:16Z</dc:date>
  </office:meta>
</office:document-meta>
</file>