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дача-удостоверений-ветерана-боевых-действий-в-виде-пластиковых-идентификационных-карт-будет-возможна-в-кредитных-организациях-банках"/>Выдача удостоверений ветерана боевых действий в виде пластиковых идентификационных карт будет возможна в кредитных организациях (банках)<text:bookmark-end text:name="выдача-удостоверений-ветерана-боевых-действий-в-виде-пластиковых-идентификационных-карт-будет-возможна-в-кредитных-организациях-банках"/></text:h>
      <text:p text:style-name="First_20_paragraph">10.07.2024</text:p>
      <text:p text:style-name="Text_20_body">Удостоверение ветерана боевых действий — это официальный документ, который подтверждает статус ветерана боевых действий и дает право на определенные меры социальной поддержки со стороны государства.</text:p>
      <text:p text:style-name="Text_20_body">В Российской Федерации порядок выдачи, образец удостоверения, а также меры социальной поддержки установлены постановлением Правительства Российской Федерации от 19.12.2003 № 763 «Об удостоверении ветерана боевых действий».</text:p>
      <text:p text:style-name="Text_20_body">Удостоверение ветерана боевых действий выдается на бланке в бумажном виде.</text:p>
      <text:p text:style-name="Text_20_body">С 24 мая 2024 года лица, получившие удостоверение на бланке, могут подать заявление на изготовление удостоверения в виде пластиковой идентификационной карты. Соответствующее удостоверение подается в кредитную организацию (банк), уполномоченную на выдачу таких удостоверений.</text:p>
      <text:p text:style-name="Text_20_body">Перечень кредитных организаций (банков) закреплен в абзаце 1 пункта 6 постановления Правительства Российской Федерации от 19.12.2003 № 763<text:line-break/>«Об удостоверении ветерана боевых действий».</text:p>
      <text:p text:style-name="Text_20_body"><text:span text:style-name="T1">231 военная прокуратура гарнизона (123007, г.Москва, Хорошевское шоссе, д.38 Д, 8 (495) 693-58-98)</text:span></text:p>
      <text:p text:style-name="Text_20_body"><text:line-break/></text:p>
      <text:p text:style-name="Text_20_body">Адрес страницы: <text:a xlink:type="simple" xlink:href="http://uzao.mos.ru/nash-okrug/prokuror-razyasnyaet/detail/12472126.html" office:name=""><text:span text:style-name="Definition">http://uzao.mos.ru/nash-okrug/prokuror-razyasnyaet/detail/1247212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01:58:46Z</meta:creation-date>
    <dc:date>2024-07-11T01:58:46Z</dc:date>
  </office:meta>
</office:document-meta>
</file>