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несены-изменения-в-федеральный-закон-4468-1-от-12-февраля-1993-г.-о-пенсионном-обеспечении-лиц-проходивших-военную-службу-службу-в-органах-внутренних-дел"/>Внесены изменения в Федеральный закон №4468-1 от 12 февраля 1993 г. «О пенсионном обеспечении лиц, проходивших военную службу, службу в органах внутренних дел»<text:bookmark-end text:name="внесены-изменения-в-федеральный-закон-4468-1-от-12-февраля-1993-г.-о-пенсионном-обеспечении-лиц-проходивших-военную-службу-службу-в-органах-внутренних-дел"/></text:h>
      <text:p text:style-name="First_20_paragraph">10.07.2024</text:p>
      <text:p text:style-name="Text_20_body">Федеральный закон № 4468-1 от 12 февраля 1993 г. «О пенсионном обеспечении лиц, проходивших военную службу, службу в органах внутренних дел, государственной противопожарной службе, органах по контролю за оборотом наркотических средств и психотропных веществ, учреждениях и органах уголовно-исполнительной системы, и их семей» определяет перечень лиц, которым положено пенсионное обеспечении в связи с прохождением службы в органах Российской Федерации.</text:p>
      <text:p text:style-name="Text_20_body">С 1 января 2025 года установлено право получения пенсии по потере кормильца супругам погибших участников специальной военной операции (далее – СВО).</text:p>
      <text:p text:style-name="Text_20_body">Независимо от возраста, трудоспособности и наличия работы, супруг погибшего участника (по контракту или доброволец) СВО имеет право на пенсию по случаю потери кормильца, если он не вступил в повторный брак, занимается уходом за детьми умершего кормильца, не достигшими 23-летнего возраста и имеющими право на пенсию.</text:p>
      <text:p text:style-name="Text_20_body">Также прокуратура уведомляет, что с 29 мая 2024 года внесены изменения в Федеральный закон от 04.03.2002 № 21-ФЗ «О дополнительном ежемесячном материальном обеспечении граждан Российской Федерации за выдающиеся достижения и особые заслуги перед Российской Федерацией», которые устанавливают дополнительное ежемесячное материальное обеспечение для граждан, награжденных орденом Святого Георгия и знаком отличия ордена Святого Георгия – Георгиевским Крестом четырех степеней.</text:p>
      <text:p text:style-name="Text_20_body"><text:span text:style-name="T1">231 военная прокуратура гарнизона (123007, г.Москва, Хорошевское шоссе, д.38 Д, 8 (495) 693-58-98)</text:span></text:p>
      <text:p text:style-name="Text_20_body"><text:line-break/></text:p>
      <text:p text:style-name="Text_20_body">Адрес страницы: <text:a xlink:type="simple" xlink:href="http://uzao.mos.ru/nash-okrug/prokuror-razyasnyaet/detail/12472106.html" office:name=""><text:span text:style-name="Definition">http://uzao.mos.ru/nash-okrug/prokuror-razyasnyaet/detail/12472106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18T00:02:54Z</meta:creation-date>
    <dc:date>2024-08-18T00:02:54Z</dc:date>
  </office:meta>
</office:document-meta>
</file>