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новлен-перечень-необходимых-документов-и-сведений-представляемых-гражданином-при-поступлении-на-службу-в-органы-и-организации-прокуратуры"/>Обновлен перечень необходимых документов и сведений, представляемых гражданином при поступлении на службу в органы и организации прокуратуры<text:bookmark-end text:name="обновлен-перечень-необходимых-документов-и-сведений-представляемых-гражданином-при-поступлении-на-службу-в-органы-и-организации-прокуратуры"/></text:h>
      <text:p text:style-name="First_20_paragraph">10.07.2024</text:p>
      <text:p text:style-name="Text_20_body">Порядок поступления на службу в органы и организации прокуратуры определен Федеральным законом от 17.01.1992 № 2202-1 «О прокуратуре Российской Федерации».</text:p>
      <text:p text:style-name="Text_20_body">На должности прокуроров и сотрудников прокуратуры могут быть назначены только граждане Российской Федерации, имеющие полное высшее образование (специалитет или бакалавриат и магистратура) по специальности «Юриспруденция» и обладающие необходимыми профессиональными и моральными качествами, способные по состоянию здоровья исполнять возлагаемые на них служебные обязанности.</text:p>
      <text:p text:style-name="Text_20_body">29.05.2024 в Федеральный закон от 17.01.1992 № 2202-1 «О прокуратуре Российской Федерации» внесены изменения, которые дополняют перечень документов и сведений, необходимых для поступления на службу в органы и организации прокуратуры.</text:p>
      <text:p text:style-name="Text_20_body">Актуальный перечень документов и сведений:</text:p>
      <text:p text:style-name="Text_20_body">1. Заявление с просьбой о поступлении на службу;</text:p>
      <text:p text:style-name="Text_20_body">2. Паспорт гражданина Российской Федерации (при наличии документы, подтверждающие выход из гражданства (подданства) другой страны);</text:p>
      <text:p text:style-name="Text_20_body">3. Анкета по форме, установленной Президентов Российской Федерации;</text:p>
      <text:p text:style-name="Text_20_body">4. Документы об образовании и квалификации (при наличии документы о присуждении ученой степени/звания);</text:p>
      <text:p text:style-name="Text_20_body">5. Трудовая книжка;</text:p>
      <text:p text:style-name="Text_20_body">6. Документы воинского учета;</text:p>
      <text:p text:style-name="Text_20_body">7. Уведомление/свидетельство о постановке на учет в налоговом органе;</text:p>
      <text:p text:style-name="Text_20_body">8. Документ, подтверждающий регистрацию в системе индивидуального (персонифицированного) учета (СНИЛС);</text:p>
      <text:p text:style-name="Text_20_body">9. Свидетельства о государственной регистрации актов гражданского состояния гражданина (заключение/расторжение брака), супруги/супруга (перемена имени) и несовершеннолетних детей (рождение, перемена имени);</text:p>
      <text:p text:style-name="Text_20_body">10. Медицинское заключение о наличии (отсутствии) заболеваний;</text:p>
      <text:p text:style-name="Text_20_body">11. Справка о наличии (отсутствии) судимости;</text:p>
      <text:p text:style-name="Text_20_body">12. Сведения о доходах, имуществе и обязательствам имущественного характера;</text:p>
      <text:p text:style-name="Text_20_body">13. Письменное согласие на оформление допуска к государственной тайне;</text:p>
      <text:p text:style-name="Text_20_body">14. Письменное согласие на обработку персональных данных.</text:p>
      <text:p text:style-name="Text_20_body">Порядок прием документов для поступления на службу, перечень должностных лиц, имеющих право принимать указанные документы, и порядок проверки достоверности и полноты сведений, предоставленных гражданином, утверждаются Генеральным прокурором Российской Федерации.</text:p>
      <text:p text:style-name="Text_20_body">231 военная прокуратура гарнизона (123007, г.Москва, Хорошевское шоссе, д.38 Д, 8 (495) 693-58-98)</text:p>
      <text:p text:style-name="Text_20_body"><text:line-break/></text:p>
      <text:p text:style-name="Text_20_body">Адрес страницы: <text:a xlink:type="simple" xlink:href="http://uzao.mos.ru/nash-okrug/prokuror-razyasnyaet/detail/12472096.html" office:name=""><text:span text:style-name="Definition">http://uzao.mos.ru/nash-okrug/prokuror-razyasnyaet/detail/1247209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01:58:44Z</meta:creation-date>
    <dc:date>2024-07-11T01:58:44Z</dc:date>
  </office:meta>
</office:document-meta>
</file>