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юго-западного-административного-округа-г.-москвы-разъясняет"/>Прокурор Юго-Западного административного округа г. Москвы разъясняет<text:bookmark-end text:name="прокурор-юго-западного-административного-округа-г.-москвы-разъясняет"/></text:h>
      <text:p text:style-name="First_20_paragraph">07.06.2024</text:p>
      <text:p text:style-name="Text_20_body">1. Законодательно предусмотрено создание Национального словарного фонда.</text:p>
      <text:p text:style-name="Text_20_body">Федеральным законом от 22.04.2024 № 93-ФЗ внесены изменения в Федеральный закон от 01.06.2005 № 53-ФЗ "О государственном языке Российской Федерации".</text:p>
      <text:p text:style-name="Text_20_body">Закон № 53-ФЗ дополнен статьей 4.1, согласно которой Национальный словарный фонд является государственной информационной системой, представляющей собой совокупность информации о нормах современного литературного языка, зафиксированы в нормативных словарях, а также в словарях, содержащих сведения о развитии норм русского литературного языка, и информационных технологий и технических средств обеспечивающих обработку такой информации.</text:p>
      <text:p text:style-name="Text_20_body">Информация, содержащаяся в Национальном словарном фонде, является общедоступной.</text:p>
      <text:p text:style-name="Text_20_body">Цель создания фонда - обеспечение доступа к информации о нормах современного русского литературного языка с использованием сети Интернет на безвозмездной основе.</text:p>
      <text:p text:style-name="Text_20_body">Изменения вступают в силу с 01.01.2025.</text:p>
      <text:p text:style-name="Text_20_body"><text:line-break/></text:p>
      <text:p text:style-name="Text_20_body">2. Вводится уголовная ответственность за нарушение требований к антитеррористической защищенности объектов</text:p>
      <text:p text:style-name="Text_20_body">Федеральным законом от 31.07.2023 № 398-ФЗ с 1 июля 2024 года вводится уголовная ответственность за нарушение требований к антитеррористической защищенности объектов (территорий), предусмотренная статьей 217.3 Уголовного кодекса РФ.</text:p>
      <text:p text:style-name="Text_20_body">Наказание последует за нарушение требований лицом, ранее неоднократно привлеченным к административной ответственности за аналогичное деяние, в случае, если его действия (бездействие) повлекли по неосторожности тяжкий вред здоровью или смерть, либо причинило ущерб на сумму более 1 миллиона рублей.</text:p>
      <text:p text:style-name="Text_20_body">Под неоднократным привлечением лица к административной ответственности за аналогичное деяние понимается привлечение лица к административной ответственности за совершение — административных правонарушений, предусмотренных статьей 20.35 Кодекса Российской Федерации об административных правонарушениях, два и более раза в течение 180 дней.</text:p>
      <text:p text:style-name="Text_20_body">Меры наказания в зависимости от тяжести содеянного могут применяться в виде штрафа, либо ограничения свободы на срок до трех лет, либо лишения свободы на срок до семи лет. Одновременно виновное лицо может быть лишено судом права занимать определенные должности или заниматься определенной деятельностью на срок до трех лет.</text:p>
      <text:p text:style-name="Text_20_body">Новый уголовный состав не касается нарушений на объектах топливно- энергетического комплекса и транспорта, за которые ответственность предусмотрена статьями 217.1 и 263.1 Уголовного кодекса РФ соответственно.</text:p>
      <text:p text:style-name="Text_20_body">Следует учитывать, что конкретные требования к антитеррористической защищенности объектов (территорий) устанавливаются уполномоченными органами в соответствии с Правилами, утвержденными постановлением Правительства Российской Федерации от 25.12.2013 № 1244 «Об антитеррористической защищенности объектов (территорий)».</text:p>
      <text:p text:style-name="Text_20_body">Они дифференцируются в зависимости от характера деятельности или принадлежности таких объектов.</text:p>
      <text:p text:style-name="Text_20_body">Так, например, с 12.03.2024 в действие вступили требования к антитеррористической защищенности объектов (территорий) промышленности, находящихся в ведении или относящихся к сфере деятельности Минпромторга России, и актуализированная форма паспорта безопасности этих объектов (территорий). Они утверждены постановлением Правительства Российской Федерации от 01.03.2024 № 258.</text:p>
      <text:p text:style-name="Text_20_body"><text:line-break/></text:p>
      <text:p text:style-name="Text_20_body">3. О привлечении к уголовной ответственности за несообщение о совершённом или готовящемся преступлении</text:p>
      <text:p text:style-name="Text_20_body">В соответствии со ст. 205.6 Уголовного кодекса Российской Федерации гражданин может быть привлечен к уголовной ответственности за несообщение в органы власти, уполномоченные рассматривать сообщения о лице (лицах), которое готовит, совершает или совершило одно из преступлений:</text:p>
      <text:p text:style-name="Text_20_body">- террористический акт (статья 205 УК РФ),</text:p>
      <text:p text:style-name="Text_20_body">- содействие террористической деятельности (статья 205.1 УК РФ),</text:p>
      <text:p text:style-name="Text_20_body">- публичные призывы к осуществлению террористической деятельности, публичное оправдание терроризма (статья 205.2 УК РФ),</text:p>
      <text:p text:style-name="Text_20_body">- прохождение обучения в Целях осуществления террористической деятельности (статья 205.3 УК РФ),</text:p>
      <text:p text:style-name="Text_20_body">- организация террористического сообщества и участие в нем (статья 205.4 УКРФ),</text:p>
      <text:p text:style-name="Text_20_body">- организация деятельности террористической организации и участие в деятельности такой организации (статья 205.5 УК РФ),</text:p>
      <text:p text:style-name="Text_20_body">- захват заложников (статья 206 УК РФ),</text:p>
      <text:p text:style-name="Text_20_body">- организация незаконного вооруженного формирования и участие в нем (статья 208 УК РФ),</text:p>
      <text:p text:style-name="Text_20_body">- угон судна воздушного или водного транспорта либо железнодорожного подвижного состава (статья 211 УК РФ),</text:p>
      <text:p text:style-name="Text_20_body">- незаконное обращение с ядерными материалами или радиоактивными веществами (статья 220 УК РФ),</text:p>
      <text:p text:style-name="Text_20_body">- хищение либо вымогательство ядерных материалов или радиоактивных веществ (статья 221 УК РФ),</text:p>
      <text:p text:style-name="Text_20_body">- посягательство на жизнь государственного или общественного деятеля (статья 277 УК РФ),</text:p>
      <text:p text:style-name="Text_20_body">- насильственный захват власти или насильственное удержание власти (статья 278 УК РФ),</text:p>
      <text:p text:style-name="Text_20_body">- вооруженный мятеж (статья 279 УК РФ),</text:p>
      <text:p text:style-name="Text_20_body">- нападение на лиц или учреждения, которые пользуются международной защитой (статья 360 УК РФ),</text:p>
      <text:p text:style-name="Text_20_body">- акт международного терроризма (статья 361 УК РФ).</text:p>
      <text:p text:style-name="Text_20_body">За несообщение либо за приготовление к совершению вышеперечисленных преступлений предусмотрено наказание в виде штрафа в размере до 100 000 рублей или в размере заработной платы или иного дохода осужденного за период до 6 месяцев, либо принудительные работы на срок до | года, либо лишение свободы на тот же срок.</text:p>
      <text:p text:style-name="Text_20_body">При этом примечанием к ст. 205.6 УК РФ определено, что не подлежит уголовной ответственности лицо, не сообщившее о подготовке или совершении преступления его супругом или близким родственником.</text:p>
      <text:p text:style-name="Text_20_body"><text:line-break/></text:p>
      <text:p text:style-name="Text_20_body">4. Дополнительный перечень лиц, освобожденных от уплаты государственной пошлины</text:p>
      <text:p text:style-name="Text_20_body">Федеральным законом от 22.04.2024 № 88-ФЗ внесены изменения в статьи 333.35 и 333.38 части второй Налогового кодекса РФ.</text:p>
      <text:p text:style-name="Text_20_body">Данными поправками предусмотрено освобождение от уплаты государственной пошлины за выдачу паспорта гражданина Российской Федерации, национального водительского удостоверения взамен утраченного или пришедшего в негодность, ряда лиц, принимающих участие в СВО, обеспечивающих выполнение задач в ходе СВО на территориях Украины, ДНР, ЛНР, Запорожской, Херсонской областей, в том числе:</text:p>
      <text:p text:style-name="Text_20_body">- военнослужащих, включая мобилизованных и лиц, заключивших контракт о прохождении военной службы;</text:p>
      <text:p text:style-name="Text_20_body">- лицам, заключившим контракт о добровольном содействии в выполнении задач, возложенных на Вооруженные Силы РФ, войска нацгвардии РФ.</text:p>
      <text:p text:style-name="Text_20_body">Освобождены от уплаты государственной пошлины при регистрации права собственности в органах Росреестра наследники недвижимого имущества лиц,</text:p>
      <text:p text:style-name="Text_20_body">погибших в связи с выполнением ими государственных или общественных обязанностей либо с выполнением долга гражданина Российской Федерации по спасению человеческой жизни, охране государственной собственности и правопорядка, а также имущества лиц, подвергшихся политическим репрессиям, погибших (умерших) вследствие увечья, ранения, травмы, контузии, которые получены при обстрелах, взрывах или разрушениях со стороны вооруженных формирований Украины или террористических актов.</text:p>
      <text:p text:style-name="Text_20_body">К числу погибших относятся также лица, умершие до истечения одного года вследствие ранения, контузии, заболеваний, полученных в связи © вышеназванными обстоятельствами.</text:p>
      <text:p text:style-name="Text_20_body">Также предусмотрено освобождение от уплаты государственной пошлины за выдачу свидетельств о праве на наследство при наследовании имущества лиц, погибших (умерших) вследствие обстрелов, взрывов или разрушений со стороны Украины и террористических актов.</text:p>
      <text:p text:style-name="Text_20_body">Актуализированы положения Налогового кодекса РФ, предусматривающие льготы по уплате госпошлины, в связи с изданием Указа Президента Российской Федерации от 04 января 2024 года № 11 «Об определении отдельных категорий иностранных граждан и лиц без гражданства, имеющих право обратиться с заявлением о приеме в гражданство Российской Федерации» по вопросам приема в гражданство РФ в упрощенном порядке.</text:p>
      <text:p text:style-name="Text_20_body"><text:line-break/></text:p>
      <text:p text:style-name="Text_20_body">5. Наличие печати у некоммерческих организаций с 1 июня не обязательно</text:p>
      <text:p text:style-name="Text_20_body">Некоммерческой организацией является организация, не имеющая извлечение прибыли в качестве основной цели своей деятельности и не распределяющая полученную прибыль между участниками.</text:p>
      <text:p text:style-name="Text_20_body">Некоммерческая организация считается созданной как юридическое лицо с момента ее государственной регистрации в установленном законом порядке, имеет в собственности или в оперативном управлении обособленное имущество, отвечает (за исключением случаев, установленных законом) по своим обязательствам этим имуществом, может от своего имени приобретать и осуществлять имущественные и неимущественные права, нести обязанности, быть истцом и ответчиком в суде.</text:p>
      <text:p text:style-name="Text_20_body">Федеральным законом от 02.11.2023 № 525-ФЗ с 01 .06.2024 отменено общее требование к наличию печати у некоммерческих организаций. Указано, что некоммерческая организация вправе иметь печать с полным наименованием этой некоммерческой организации на русском языке, штампы и бланки со своим наименованием.</text:p>
      <text:p text:style-name="Text_20_body">Федеральным законом может быть предусмотрена обязанность некоммерческой организации использовать печать. Сведения о наличии печати должны содержаться в уставе некоммерческой организации.</text:p>
      <text:p text:style-name="Text_20_body"><text:line-break/></text:p>
      <text:p text:style-name="Text_20_body">6. Утверждены Основы государственной политики в области исторического просвещения</text:p>
      <text:p text:style-name="Text_20_body">Указом Президента Российской Федерации от 08.05.2024 №314 утверждены Основы государственной политики Российской Федерации в области исторического просвещения.</text:p>
      <text:p text:style-name="Text_20_body">Россия — великая страна с многовековой историей, государство, сплотившее русский и другие народы на пространстве Евразии в единую культурно- историческую общность и внесшее огромный вклад в общемировое развитие.</text:p>
      <text:p text:style-name="Text_20_body">В основе самосознания российского общества лежат развивающиеся на протяжении всей истории России традиционные духовно-нравственные и культурно-исторические ценности, сохранение и защита которых являются обязательным условием гармоничного развития страны и ее многонационального народа.</text:p>
      <text:p text:style-name="Text_20_body">Системное и массовое историческое просвещение населения России имеет большое образовательное и воспитательное значение для безопасного и гармоничного развития личности и государства.</text:p>
      <text:p text:style-name="Text_20_body">Историческое просвещение - регулируемая государством деятельность по распространению в обществе достоверных, научно обоснованных исторических знаний в целях формирования научного понимания прошлого и настоящего России в целях противодействия попыткам умаления подвига народа при защите Отечества.</text:p>
      <text:p text:style-name="Text_20_body">Указанная деятельность возложена на органы публичной власти, научные и образовательные организации, академические и университетские центры, организации культуры и искусства, культурно-просветительские организации, средства массовой информации, общественно-государственные и общественные объединения и организации, иные коммерческие организации, деятельность которых направлена на поддержку и развитие системы научного исторического знания, формирование личности на основе присущей российскому обществу системы ценностей и любви к Родине.</text:p>
      <text:p text:style-name="Text_20_body">Реализация государственной политики в области исторического просвещения будет способствовать усилению сплоченности российского общества, сохранению традиционных российских духовно-нравственных и культурно-исторических ценностей.</text:p>
      <text:p text:style-name="Text_20_body">К задачам, связанным с развитием исторического просвещения, отнесены реализация образовательно-просветительских программ, создание единой государственной линейки школьных учебников по истории, повышение роли семьи в историческом просвещении детей и молодежи, создание в научно просветительских целях произведений, формирующих негативное отношение к идеологии нацизма, а также повышению исторической грамотности населения Российской Федерации.</text:p>
      <text:p text:style-name="Text_20_body"><text:line-break/></text:p>
      <text:p text:style-name="Text_20_body">7. Индивидуальный трудовой спор</text:p>
      <text:p text:style-name="Text_20_body">В соответствии со ст. 352 Трудового кодекса Российской Федерации, каждый работник имеет право защищать свои трудовые права и свободы всеми способами, не запрещенными законом.</text:p>
      <text:p text:style-name="Text_20_body">Основными способами защиты трудовых прав и свобод являются:</text:p>
      <text:p text:style-name="Text_20_body">-самозащита работниками трудовых прав;</text:p>
      <text:p text:style-name="Text_20_body">защита трудовых прав и законных интересов работников профессиональными союзами;</text:p>
      <text:p text:style-name="Text_20_body">-федеральный государственный контроль (надзор) за соблюдением трудового законодательства и иных нормативных правовых актов, содержащих нормы трудового права.</text:p>
      <text:p text:style-name="Text_20_body">Индивидуальный трудовой спор — это неурегулированные разногласия между работодателем и работником по вопросам применения трудового законодательства и иных нормативных правовых актов, содержащих нормы трудового права, коллективного договора, соглашения, локального нормативного акта, трудового договора (в том числе об установлении или изменении индивидуальных условий труда), о которых заявлено в орган по рассмотрению индивидуальных трудовых споров.</text:p>
      <text:p text:style-name="Text_20_body">Трудовые споры рассматриваются комиссиями по трудовым спорам или судами. Если работник - спортсмен или тренер в профессиональном спорте и спорте высших достижений, указанные споры могут рассматриваться также в арбитраже (третейском разбирательстве).</text:p>
      <text:p text:style-name="Text_20_body">Непосредственно в судах рассматриваются споры по заявлениям:</text:p>
      <text:p text:style-name="Text_20_body">- о восстановлении на работе независимо от оснований прекращения трудового договора;</text:p>
      <text:p text:style-name="Text_20_body">- об изменении даты и формулировки причины увольнения;</text:p>
      <text:p text:style-name="Text_20_body">- о переводе на другую работу;</text:p>
      <text:p text:style-name="Text_20_body">- об оплате за время вынужденного прогула;</text:p>
      <text:p text:style-name="Text_20_body">- о выплате разницы в заработной плате за время выполнения нижеоплачиваемой работы;</text:p>
      <text:p text:style-name="Text_20_body">- о неправомерных действиях (бездействии) работодателя при обработке и защите персональных данных;</text:p>
      <text:p text:style-name="Text_20_body">- о компенсации морального вреда, причиненного работнику неправомерными действиями (бездействием) работодателя;</text:p>
      <text:p text:style-name="Text_20_body">- об отказе в приеме на работу;</text:p>
      <text:p text:style-name="Text_20_body">- лиц, работающих по трудовому договору у работодателей - физических лиц, не являющихся индивидуальными предпринимателями;</text:p>
      <text:p text:style-name="Text_20_body">- работников религиозных организаций;</text:p>
      <text:p text:style-name="Text_20_body">- лиц, считающих, что они подверглись дискриминации.</text:p>
      <text:p text:style-name="Text_20_body">В остальных случаях работнику предоставляется право выбора обратиться за разрешением трудового спора в комиссию по трудовым спорам либо в суд.</text:p>
      <text:p text:style-name="Text_20_body">Работник имеет право обратиться в суд за разрешением индивидуального трудового спора в течение 3 месяцев со дня, когда он узнал или должен был узнать о нарушении своего права, а по спорам об увольнении — в течение 1 месяца со дня вручения ему копии приказа об увольнении либо со дня выдачи трудовой книжки, о невыплате заработной платы и других выплат — в течение | года со дня установленного срока выплаты указанных сумм.</text:p>
      <text:p text:style-name="Text_20_body">Работодатель имеет право обратиться в суд по спорам о возмещении работником ущерба, причиненного работодателю, в течение 1 года со дня обнаружения причиненного ущерба.</text:p>
      <text:p text:style-name="Text_20_body">При пропуске по уважительным причинам установленных сроков, они могут быть восстановлены судом (ст. 392 ТК РФ).</text:p>
      <text:p text:style-name="Text_20_body">При обращении в суд с иском по требованиям, вытекающим из трудовых отношений, работники освобождаются от оплаты пошлин и судебных расходов.</text:p>
      <text:p text:style-name="Text_20_body">Иск предъявляется в суд по месту жительства ответчика, а если ответчиком выступает организация, то по месту ее нахождения (ст. 28 ГПК РФ). Местом жительства гражданина признается место, в котором он постоянно или преимущественно проживает.</text:p>
      <text:p text:style-name="Text_20_body">Иски о восстановлении трудовых прав могут предъявляться также в суд по месту жительства истца (ч. 6.3 ст. 29 ГПК РФ). Если работник трудится в филиале или представительстве, он вправе обратиться в суд по месту нахождения организации либо по месту нахождения филиала или представительства.</text:p>
      <text:p text:style-name="Text_20_body">Иски, вытекающие из трудовых договоров, в которых указано место их исполнения, могут предъявляться также в суд по месту исполнения договора.</text:p>
      <text:p text:style-name="Text_20_body"><text:line-break/></text:p>
      <text:p text:style-name="Text_20_body">8. Установлен перечень общедоступной информации, содержащейся в системе мониторинга движения лекарственных препаратов для медицинского применения</text:p>
      <text:p text:style-name="Text_20_body">Приказом Минздрава России от 18.03.2024 № 128 утвержден состав общедоступной информации, содержащейся в системе мониторинга движения лекарственных препаратов для медицинского применения, требований к периодичности размещения и срокам обновления набора данных в информационно-телекоммуникационной сети «Интернет».</text:p>
      <text:p text:style-name="Text_20_body">К такой информации относятся:</text:p>
      <text:p text:style-name="Text_20_body">| сведения о количестве субъектов обращения лекарственных средств, зарегистрированных в системе мониторинга;</text:p>
      <text:p text:style-name="Text_20_body">2 сведения о наименованиях субъектов обращения лекарственных средств, зарегистрированных в системе мониторинга, в том числе идентификационные номера налогоплательщиков и адреса мест осуществления деятельности субъектов обращения лекарственных средств;</text:p>
      <text:p text:style-name="Text_20_body">3 сведения о товарной номенклатуре и информация о лекарственных препаратах для медицинского применения, подлежащих обязательной маркировке средствами идентификации, указанная на упаковке таких лекарственных препаратов (при наличии в системе мониторинга);</text:p>
      <text:p text:style-name="Text_20_body">4 сведения, подтверждающие достоверность средства идентификации, содержащиеся в системе мониторинга.</text:p>
      <text:p text:style-name="Text_20_body">Набор данных, содержащий общедоступную информацию, размещается оператором системы мониторинга на сайте системы мониторинга в сети «Интернет» не позднее 7 календарных дней со дня получения актуализированных данных и обновляется не реже одного раза в неделю.</text:p>
      <text:p text:style-name="Text_20_body">9. Установлены общие требования к организации посещения пациента в медицинской организации, оказывающей психиатрическую помощь</text:p>
      <text:p text:style-name="Text_20_body">Приказом Минздрава России от 18.04.2024 № 191н утверждены общие требования к организации посещения пациента в медицинской организации, оказывающей психиатрическую помощь.</text:p>
      <text:p text:style-name="Text_20_body">Посещение пациента осуществляется с его согласия (согласия его законного представителя) с соблюдением противоэпидемического режима, а также требований законодательства о персональных данных и статьи 13 Федерального закона от 21.11.2011 № 323-ФЗ «Об основах охраны здоровья граждан в Российской Федерации».</text:p>
      <text:p text:style-name="Text_20_body">Если состояние пациента не позволяет выразить согласие на посещение и (или) отсутствуют законные представители, посещение осуществляется с разрешения лечащего врача (заведующего отделением, главврача).</text:p>
      <text:p text:style-name="Text_20_body">Медицинской организации рекомендуется определять дни и время посещения пациентов, а также перечень вещей и предметов, запрещенных к проносу на территорию организации, и размещать указанную информацию на своем официальном сайте в сети «Интернет» и в общедоступных местах в медицинской организации.</text:p>
      <text:p text:style-name="Text_20_body">Настоящий приказ вступает в силу с 1 сентября 2024 года.</text:p>
      <text:p text:style-name="Text_20_body"><text:line-break/></text:p>
      <text:p text:style-name="Text_20_body">10. О порядке прекращения выплаты алиментных платежей</text:p>
      <text:p text:style-name="Text_20_body">Родители обязаны содержать своих несовершеннолетних детей. Порядок и форма предоставления содержания определяется родителями самостоятельно. Материальная поддержка осуществляется путем выплаты алиментов.</text:p>
      <text:p text:style-name="Text_20_body">Кроме этого, алиментные обязательства предусмотрены Семейным кодексом РФ как для супругов (бывших супругов), так и для других членов семьи. Трудоспособные совершеннолетние дети также обязаны содержать своих нетрудоспособных нуждающихся в помощи родителей.</text:p>
      <text:p text:style-name="Text_20_body">Если алименты выплачиваются на основании нотариально удостоверенного соглашения сторон, то их выплата прекращается:</text:p>
      <text:p text:style-name="Text_20_body">-в случае смерти одной из сторон соглашения;</text:p>
      <text:p text:style-name="Text_20_body">-по истечении срока действия соглашения;</text:p>
      <text:p text:style-name="Text_20_body">-по основаниям, предусмотренным соглашением.</text:p>
      <text:p text:style-name="Text_20_body">Плательцик алиментов вправе прекратить уплату алиментов с момента наступления перечисленных обстоятельств. При этом обращаться к нотариусу не требуется.</text:p>
      <text:p text:style-name="Text_20_body">Выплата алиментов, взысканных в судебном порядке, прекращается:</text:p>
      <text:p text:style-name="Text_20_body">-по достижении ребенком совершеннолетия или в случае приобретения несовершеннолетними детьми полной дееспособности до достижения ими совершеннолетия;</text:p>
      <text:p text:style-name="Text_20_body">-при усыновлении (удочерении) ребенка, на содержание которого взыскивались алименты;</text:p>
      <text:p text:style-name="Text_20_body">-при признании судом восстановления трудоспособности или прекращения нуждаемости в помощи получателя алиментов;</text:p>
      <text:p text:style-name="Text_20_body">-при вступлении нетрудоспособного нуждающегося в помощи бывшего супруга - получателя алиментов в новый брак;</text:p>
      <text:p text:style-name="Text_20_body">-со смертью лица, получающего алименты, или лица, обязанного уплачивать алименты.</text:p>
      <text:p text:style-name="Text_20_body">Для прекращения уплаты алиментов в случае восстановления трудоспособности или прекращения нуждаемости в помощи получателя алиментов (изменилось его материальное или семейное положение) плательщику алиментов потребуется обратиться в суд с иском об освобождении от дальнейшей уплаты алиментов.</text:p>
      <text:p text:style-name="Text_20_body">При этом в суде плательщику алиментов потребуется доказать, что трудоспособность получателя алиментов восстановлена или что в получении алиментов он больше не нуждается.</text:p>
      <text:p text:style-name="Text_20_body">Также может потребоваться обращение в суд в случае усыновления (удочерения) ребенка.</text:p>
      <text:p text:style-name="Text_20_body">По общему правилу алименты не взыскиваются со дня вступления в силу решения суда об усыновлении. Однако бывает, что даже после усыновления за плательщиком алиментов сохраняются обязанности в отношении ребенка, в том числе по уплате алиментов.</text:p>
      <text:p text:style-name="Text_20_body">В таком случае изменение размера взыскиваемых алиментов, освобождение от их уплаты, а также уменьшение задолженности по алиментам или освобождение от ее уплаты осуществляются в судебном порядке.</text:p>
      <text:p text:style-name="Text_20_body">Если после усыновления ребенка обязанностей в отношении него за плательщиком алиментов не сохранено, то суд освободит его от уплаты алиментов.</text:p>
      <text:p text:style-name="Text_20_body">По общему правилу в случае наступления обстоятельств, влекущих прекращение алиментных обязательств, судебный пристав-исполнитель обязан вынести постановление о прекращении исполнительного производства.</text:p>
      <text:p text:style-name="Text_20_body">Если имеется непогашенная задолженность по уплате алиментов, основное исполнительное производство (по факту взыскания алиментов) прекращается с одновременным возбуждением нового исполнительного производства на основании постановления судебного пристава-исполнителя о расчете и взыскании задолженности по алиментам.</text:p>
      <text:p text:style-name="Text_20_body"><text:line-break/></text:p>
      <text:p text:style-name="Text_20_body">11. Об уголовной ответственности за обращение фальсифицированных лекарственных средств.</text:p>
      <text:p text:style-name="Text_20_body">Статьей 238.1 Уголовного кодекса Российской Федерации установлена уголовная ответственность за обращение фальсифицированных, недоброкачественных и незарегистрированных лекарственных средств, медицинских изделий и оборот фальсифицированных биологически активных добавок.</text:p>
      <text:p text:style-name="Text_20_body">Общественная опасность преступления заключается в том, что незаконные обращение и оборот медицинской продукции означает их неконтролируемое распространение и употребление, а в конечном счёте - причинение вреда здоровью</text:p>
      <text:p text:style-name="Text_20_body">граждан.</text:p>
      <text:p text:style-name="Text_20_body">Обязательным признаком предмета преступления является крупный размер, то есть стоимость лекарственных средств, медицинских изделий или биологически активных добавок в сумме, превышающей 100 тыс. руб.</text:p>
      <text:p text:style-name="Text_20_body">Субъектом преступления является физическое вменяемое лицо, достигшее шестнадцатилетнего возраста.</text:p>
      <text:p text:style-name="Text_20_body">Максимальный размер наказания установлен в виде лишения свободы на срок от 8 до 12 лет (в случае, если указанные действия повлекли по неосторожности смерть 2 или более лиц).</text:p>
      <text:p text:style-name="Text_20_body">Действие указанной статьи не распространяется на случаи сбыта, ввоза на территорию Российской Федерации лекарственных средств или медицинских изделий, если таковые в Российской Федерации не производятся, если их сбыт, ввоз допускаются законом и если они рекомендованы к применению Всемирной организацией здравоохранения.</text:p>
      <text:p text:style-name="Text_20_body"><text:line-break/></text:p>
      <text:p text:style-name="Text_20_body">12. Об ответственности за мелкое взяточничество</text:p>
      <text:p text:style-name="Text_20_body">Мелкое взяточничество — это получение, дача взятки лично или через посредника в размере, не превышающем 10 тыс. рублей. Данное преступление отличается от получения или дачи взятки одним обстоятельством — размером взятки. Ответственность за указанное преступление предусмотрено ст. 291.2 Уголовного кодекса Российской Федерации.</text:p>
      <text:p text:style-name="Text_20_body">Уголовной ответственности за мелкое взяточничество подлежит лицо как дающее взятку, так и получающее ее.</text:p>
      <text:p text:style-name="Text_20_body">За совершение данного преступления предусмотрено наказание в виде штрафа в размере до 200 тыс. рублей или в размере заработной платы или иного дохода осужденного за период до 3 месяцев, либо исправительных работ на срок до 1 года, либо ограничения свободы на срок до 2 лет, либо лишения свободы на срок до 1 года.</text:p>
      <text:p text:style-name="Text_20_body">Более строгое наказание предусмотрено, если мелкое взяточничество совершено лицом, имеющим судимость за получение взятки, дачу взятки, посредничество во взяточничестве или мелкое взяточничество. В этом случае виновному грозит штраф в размере до 1 млн. рублей или в размере заработной платы или иного дохода осужденного за период до 1 года, либо исправительные работы на срок до 3 лет, либо ограничение свободы на срок до 4 лет, либо лишение свободы на срок до 3 лет.</text:p>
      <text:p text:style-name="Text_20_body">Следует знать, что лицо, совершившее дачу взятки, освобождается от уголовной ответственности, если оно активно способствовало раскрытию и расследованию преступления; в отношении него имело место вымогательство взятки; лицо после совершения преступления добровольно сообщило в правоохранительные органы о даче взятки.</text:p>
      <text:p text:style-name="Text_20_body">13. Особенности уголовного судопроизводства по делам в отношении</text:p>
      <text:p text:style-name="Text_20_body">несовершеннолетних</text:p>
      <text:p text:style-name="Text_20_body">Судебное производство по уголовным делам В отношении несовершеннолетних осуществляется с применением особых процедур, которые</text:p>
      <text:p text:style-name="Text_20_body">направлены на предупреждение правонарушений среди подростков, а также на защиту их прав и интересов.</text:p>
      <text:p text:style-name="Text_20_body">Производство в отношении несовершеннолетних правонарушителей направлено на то, чтобы применяемые к ним меры воздействия обеспечивали индивидуальный подход к исследованию обстоятельств совершенного деяния и были соизмеримы с особенностями их личности и с обстоятельствами совершенного деяния.</text:p>
      <text:p text:style-name="Text_20_body">Для этого по уголовным делам в отношении несовершеннолетних подлежат выявлению обстоятельства, связанные с условиями жизни и воспитания несовершеннолетнего, состоянием его здоровья, а также с причинами совершения уголовно наказуемых деяний.</text:p>
      <text:p text:style-name="Text_20_body">В силу того что несовершеннолетний обладает особенностями, связанными с его психофизиологическим состоянием и социальным статусом, в уголовном законе конкретизирован возраст, с которого наступает уголовная ответственность (статья 20 УК РФ), указано на совершение преступления несовершеннолетним как на обстоятельство, смягчающее наказание (статья 61 УК РФ), имеется специальная глава, регламентирующая особенности уголовной ответственности и наказания несовершеннолетних (глава 14, статьи 87 - 96 УК РФ).</text:p>
      <text:p text:style-name="Text_20_body">Особый подход определен законодателем начиная с разрешения вопроса о мере пресечения несовершеннолетнего подозреваемого или обвиняемого. Так, заключение под стражу до судебного разбирательства может применяться к несовершеннолетнему лишь в качестве крайней меры и в течение кратчайшего периода времени.</text:p>
      <text:p text:style-name="Text_20_body">В соответствии с частями 1 и 2 статьи 108 УПК РФ и частью 6 статьи 88 УК РФ избрание меры пресечения в виде заключения под стражу не допускается в отношении несовершеннолетнего, не достигшего 16 лет, который подозревается или обвиняется в совершении преступлений небольшой или средней тяжести впервые, а также в отношении остальных несовершеннолетних, совершивших преступления небольшой тяжести впервые.</text:p>
      <text:p text:style-name="Text_20_body">Применение к несовершеннолетнему меры пресечения в виде заключения под стражу возможно лишь в случае, если он подозревается или обвиняется в совершении тяжкого или особо тяжкого преступления, с обязательным указанием правовых и фактических оснований такого решения.</text:p>
      <text:p text:style-name="Text_20_body">Участие защитника при осуществлении уголовного судопроизводства в отношении несовершеннолетних является обязательным (статья 51 УПКРФ).</text:p>
      <text:p text:style-name="Text_20_body">Обязательным является также участие педагога или психолога при допросе несовершеннолетнего подозреваемого, обвиняемого, подсудимого в возрасте от 14 до 16 лет, а в возрасте от 16 до 18 лет - при условии, что он страдает психическим расстройством или отстает в психическом развитии (статья 425 УПК РФ).</text:p>
      <text:p text:style-name="Text_20_body">В судебном заседании должны участвовать законные представители несовершеннолетнего подсудимого, а с учетом обязательности установления условий его жизни и воспитания - представители учебно-воспитательных учреждений или общественных организаций по месту жительства, учебы или работы несовершеннолетнего (статьи 421, 428 УПК РФ).</text:p>
      <text:p text:style-name="Text_20_body">Законный представитель несовершеннолетнего допускается к участию в уголовном деле в качестве защитника при отсутствии к тому препятствий, предусмотренных законом (часть 2 статьи 428 УПК РФ и др.).</text:p>
      <text:p text:style-name="Text_20_body">Если несовершеннолетний подсудимый не имеет родителей и проживает один или У лица, не назначенного надлежащим образом его опекуном или попечителем, то в качестве его законного представителя привлекается представитель органа опеки или попечительства.</text:p>
      <text:p text:style-name="Text_20_body">Законный представитель несовершеннолетнего подсудимого может быть отстранен от участия по делу, если имеются основания полагать, что его действия наносят ущерб интересам несовершеннолетнего (часть 2 статьи 428 УПК РФ).</text:p>
      <text:p text:style-name="Text_20_body">При решении вопроса об уголовной ответственности несовершеннолетних и о назначении им наказания также применяются специальные нормы закона.</text:p>
      <text:p text:style-name="Text_20_body"><text:line-break/></text:p>
      <text:p text:style-name="Text_20_body">Адрес страницы: <text:a xlink:type="simple" xlink:href="http://uzao.mos.ru/nash-okrug/prokuror-razyasnyaet/detail/12410977.html" office:name=""><text:span text:style-name="Definition">http://uzao.mos.ru/nash-okrug/prokuror-razyasnyaet/detail/12410977.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2-15T21:53:10Z</meta:creation-date>
    <dc:date>2025-02-15T21:53:10Z</dc:date>
  </office:meta>
</office:document-meta>
</file>