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инициативе-прокуратуры-за-нарушение-законодательства-о-противодействии-коррупции-виновные-лица-привлечены-к-административной-ответственности."/>По инициативе прокуратуры за нарушение законодательства о противодействии коррупции виновные лица привлечены к административной ответственности.<text:bookmark-end text:name="по-инициативе-прокуратуры-за-нарушение-законодательства-о-противодействии-коррупции-виновные-лица-привлечены-к-административной-ответственности."/></text:h>
      <text:p text:style-name="First_20_paragraph">29.05.2024</text:p>
      <text:p text:style-name="Text_20_body">Прокуратура Юго-Западного административного округа г. Москвы провела проверку исполнения требований законодательства о противодействии коррупции в коммерческой организации.</text:p>
      <text:p text:style-name="Text_20_body">Установлено, что генеральным директором ООО «Этажи Москва» заключен трудовой договор с сотрудником, ранее замещавшим должность в УВД по ЮЗАО ГУ МВД России по г. Москве.</text:p>
      <text:p text:style-name="Text_20_body">Вместе с тем, в нарушение требований Федерального закона от 25.12.2008 № 273-ФЗ «О противодействии коррупции» руководство организации уведомление о трудоустройстве бывшего государственного служащего в установленный законом десятидневный срок по прежнему месту работы не направило.</text:p>
      <text:p text:style-name="Text_20_body">В связи с выявленными нарушениями прокуратура округа возбудила в отношении юридического и должностного лица организации дела об административном правонарушении, предусмотренном ст. 19.29 КоАП РФ (незаконное привлечение к трудовой деятельности бывшего государственного служащего).</text:p>
      <text:p text:style-name="Text_20_body">Постановлениями мирового судьи виновные лица привлечены к административной ответственности в виде штрафа на общую сумму 120 тыс. рублей.</text:p>
      <text:p text:style-name="Text_20_body"><text:line-break/></text:p>
      <text:p text:style-name="Text_20_body">Адрес страницы: <text:a xlink:type="simple" xlink:href="http://uzao.mos.ru/nash-okrug/prokuror-razyasnyaet/detail/12394014.html" office:name=""><text:span text:style-name="Definition">http://uzao.mos.ru/nash-okrug/prokuror-razyasnyaet/detail/1239401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6T16:40:43Z</meta:creation-date>
    <dc:date>2024-09-06T16:40:43Z</dc:date>
  </office:meta>
</office:document-meta>
</file>