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рокуратурой-проведена-проверка-соблюдения-требований-трудового-законодательства-об-оплате-труда"/>Прокуратурой проведена проверка соблюдения требований трудового законодательства об оплате труда<text:bookmark-end text:name="прокуратурой-проведена-проверка-соблюдения-требований-трудового-законодательства-об-оплате-труда"/></text:h>
      <text:p text:style-name="First_20_paragraph">29.05.2024</text:p>
      <text:p text:style-name="Text_20_body">Прокуратурой Юго-Западного административного округа г. Москвы проведена проверка по обращению бывшего работника о невыплате заработной платы, а также окончательного расчета при увольнении ООО «Хоккейная Лига 3на3».</text:p>
      <text:p text:style-name="Text_20_body">Установлено, что за период с ноября 2023 года по январь 2024 года организацией не осуществлялась выплата заработной платы работникам организации в полном объеме более двух месяцев, а также частично не выплачивалась заработная плата более трех месяцев. Кроме того, с двумя работникам организации не произведен окончательный расчет по факту их увольнения.</text:p>
      <text:p text:style-name="Text_20_body">Также в ходе проверки выявлены иные нарушения трудового законодательства в организации.</text:p>
      <text:p text:style-name="Text_20_body">В ходе проверки произведен анализ документации организации по результатам которого выявлено, что мер по погашению задолженности по заработной плате руководством ООО «Хоккейная Лига 3на3» не предпринималось, финансово-хозяйственная деятельность, в том числе по расчетам с контрагентами, физическими и юридическими лицами, осуществлялась.</text:p>
      <text:p text:style-name="Text_20_body">По факту выявленных нарушений прокурором внесено представление об устранении нарушений, вынесены постановления об административных правонарушениях в отношении генерального директора и организации, предусмотренных ч. 1 ст. 5.27 КоАП РФ, ч. 6 ст. 5.27 КоАП РФ в отношении юридического лица.</text:p>
      <text:p text:style-name="Text_20_body">Кроме того, прокурором вынесено постановление в порядке п. 2 ч. 2 ст. 37 УПК РФ о направлении материалов руководителю следственного органа для решения вопроса об уголовном преследовании должностных лиц ООО «Хоккейная Лига 3на3» по признакам преступления, предусмотренного ч. 2 ст. 145.1 УК РФ (невыплата заработной платы, пенсий, стипендий, пособий и иных выплат).</text:p>
      <text:p text:style-name="Text_20_body"><text:line-break/></text:p>
      <text:p text:style-name="Text_20_body">Адрес страницы: <text:a xlink:type="simple" xlink:href="http://uzao.mos.ru/nash-okrug/prokuror-razyasnyaet/detail/12394013.html" office:name=""><text:span text:style-name="Definition">http://uzao.mos.ru/nash-okrug/prokuror-razyasnyaet/detail/12394013.html</text:span></text:a></text:p>
      <text:p text:style-name="Text_20_body"><text:a xlink:type="simple" xlink:href="http://uzao.mos.ru" office:name=""><text:span text:style-name="Definition">Префектура Юго-Запад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5-29T10:36:40Z</meta:creation-date>
    <dc:date>2024-05-29T10:36:40Z</dc:date>
  </office:meta>
</office:document-meta>
</file>