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емушкинской-межрайонной-прокуратурой-г.-москвы-проведен-выездной-прием-граждан-в-управе-района-коньково-г.-москвы"/>Черемушкинской межрайонной прокуратурой г. Москвы проведен выездной прием граждан в Управе района Коньково г. Москвы<text:bookmark-end text:name="черемушкинской-межрайонной-прокуратурой-г.-москвы-проведен-выездной-прием-граждан-в-управе-района-коньково-г.-москвы"/></text:h>
      <text:p text:style-name="First_20_paragraph">24.05.2024</text:p>
      <text:p text:style-name="Text_20_body"> </text:p>
      <text:p text:style-name="Text_20_body"><text:bookmark-start text:name="id__Hlk167374750"/>Первым заместителем <text:bookmark-end text:name="id__Hlk167374750"/>Черемушкинского межрайонного <text:bookmark-start text:name="id__Hlk167374759"/>прокурора <text:bookmark-end text:name="id__Hlk167374759"/>города Москвы Андреем Цветковым проведен личный выездной прием жителей района Коньково на базе управы района.</text:p>
      <text:p text:style-name="Text_20_body">Обращения граждан касались вопросов соблюдения их социальных, жилищных прав. Рассмотрены вопросы соблюдения прав граждан в сфере жилищно-коммунального-хозяйства, а также вопросы соблюдения социальных прав лиц с ограниченными возможностями, пенсионеров и иных граждан, соблюдения прав участников уголовного судопроизводства, нарушения законодательства об исполнительном производстве.</text:p>
      <text:p text:style-name="Text_20_body">По каждому поступившему обращению даны разъяснения законодательства, организованы проверочные мероприятия, <text:line-break/></text:p>
      <text:p text:style-name="Text_20_body">при подтверждении сведений о нарушениях федерального законодательства, будут приняты меры прокурорского реагирования.</text:p>
      <text:p text:style-name="Text_20_body">Кроме того, первым заместителем прокурора жителям разъяснены способы совершения мошеннических действий в отношении пожилых граждан, разъяснен порядок как не стать жертвой мошеннических посягательств и что делать, в случае совершения в отношении граждан мошенничества.</text:p>
      <text:p text:style-name="Text_20_body"><text:line-break/></text:p>
      <text:p text:style-name="Text_20_body">Адрес страницы: <text:a xlink:type="simple" xlink:href="http://uzao.mos.ru/nash-okrug/prokuror-razyasnyaet/detail/12387760.html" office:name=""><text:span text:style-name="Definition">http://uzao.mos.ru/nash-okrug/prokuror-razyasnyaet/detail/1238776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21:11:11Z</meta:creation-date>
    <dc:date>2024-08-13T21:11:11Z</dc:date>
  </office:meta>
</office:document-meta>
</file>