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</office:automatic-styles>
  <office:body>
    <office:text>
      <text:h text:style-name="Heading_20_3" text:outline-level="3"><text:bookmark-start text:name="быть-присяжным-заседателем-почетный-долг-гражданина-россии"/>БЫТЬ ПРИСЯЖНЫМ ЗАСЕДАТЕЛЕМ – ПОЧЕТНЫЙ ДОЛГ ГРАЖДАНИНА РОССИИ!<text:bookmark-end text:name="быть-присяжным-заседателем-почетный-долг-гражданина-россии"/></text:h>
      <text:p text:style-name="First_20_paragraph">27.04.2024</text:p>
      <text:p text:style-name="Text_20_body"> Присяжными заседателями могут быть граждане не моложе 25 лет, владеющие русским языком, дееспособные, не имеющие судимости.</text:p>
      <text:p text:style-name="Text_20_body"><text:span text:style-name="T1">Государство предоставляет присяжным заседателям</text:span> защиту и широкий круг социального обеспечения:</text:p>
      <text:p text:style-name="Text_20_body">· охрана жизни и здоровья;</text:p>
      <text:p text:style-name="Text_20_body">· сохранение заработной платы на период участия в суде;</text:p>
      <text:p text:style-name="Text_20_body">· при отсутствии официального трудоустройства <text:bookmark-start text:name="id__Hlk158727059"/>–<text:bookmark-end text:name="id__Hlk158727059"/> выплата денежного довольствия на весь период рассмотрения уголовного дела;</text:p>
      <text:p text:style-name="Text_20_body">· компенсация транспортных расходов.</text:p>
      <text:p text:style-name="Text_20_body">Основная задача присяжного заседателя – вынести вердикт, значит ответить на вопросы о виновности или невиновности подсудимого.</text:p>
      <text:p text:style-name="Text_20_body"><text:span text:style-name="T1">Как стать присяжным заседателем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Уведомление о внесении в список кандидатов в присяжные заседатели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Приглашение о вызове в суд для участия в отборе кандидатов в присяжные заседатели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Явка кандидатов в суд для участия в отборе коллегии присяжных заседателей</text:p>
          </table:table-cell>
        </table:table-row>
      </table:table>
      <text:p text:style-name="First_20_paragraph"><text:span text:style-name="T2">Подробную информацию</text:span></text:p>
      <text:p text:style-name="Text_20_body"><text:span text:style-name="T2">вы можете узнать на сайте</text:span></text:p>
      <text:p text:style-name="Text_20_body"><text:span text:style-name="T2">прокуратуры г. Москвы и по ссылке:</text:span></text:p>
      <text:p text:style-name="Text_20_body"><text:line-break/></text:p>
      <text:p text:style-name="Text_20_body">Адрес страницы: <text:a xlink:type="simple" xlink:href="http://uzao.mos.ru/nash-okrug/prokuror-razyasnyaet/detail/12346844.html" office:name=""><text:span text:style-name="Definition">http://uzao.mos.ru/nash-okrug/prokuror-razyasnyaet/detail/1234684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3T21:45:02Z</meta:creation-date>
    <dc:date>2024-07-23T21:45:02Z</dc:date>
  </office:meta>
</office:document-meta>
</file>