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разъясняет-как-подписать-проектную-документацию-электронной-подписью"/>Мосжилинспекция разъясняет, как подписать проектную документацию электронной подписью<text:bookmark-end text:name="мосжилинспекция-разъясняет-как-подписать-проектную-документацию-электронной-подписью"/></text:h>
      <text:p text:style-name="First_20_paragraph">21.04.2021</text:p>
      <text:p text:style-name="Text_20_body">Мосжилинспекция разъясняет, как подписать проектную документацию электронной подписью</text:p>
      <text:p text:style-name="Text_20_body"><text:span text:style-name="T1">Проектная документация обязательно должна содержать документ, подтверждающий полномочия лица на подписание электронной подписью от имени проектной организации.</text:span><text:line-break/></text:p>
      <text:p text:style-name="Text_20_body"/>
      <text:p text:style-name="Text_20_body">В соответствии с требованиями административного регламента по предоставлению государственной услуги по перепланировке помещений в многоквартирных домах проектная документация (проект перепланировки или техническое заключение о допустимости и безопасности выполненных работ) должна быть подписана электронной подписью уполномоченного лица проектной организации.</text:p>
      <text:p text:style-name="Text_20_body">И, как показывает практика, именно оформление электронной подписи чаще всего вызывает вопросы у заявителей.</text:p>
      <text:p text:style-name="Text_20_body">Мосжилинспекция обращает внимание, что в состав проектной документации обязательно должен быть включен документ, подтверждающий полномочия лица на подписание электронной подписью от имени проектной организации. Например, приказ или решение о назначении лица, имеющего право действовать от имени юридического лица без доверенности, либо приказ или доверенность о наделении лица правом подписания электронной подписью от имени проектной организации.</text:p>
      <text:p text:style-name="Text_20_body">Получить более подробную информацию о порядке подписания проектной документации электронной подписью Вы можете из информационных материалов, размещенных <text:a xlink:type="simple" xlink:href="https://www.mos.ru/mgi/function/pereustroistvo-i-pereplanirovka/podpisanie/" office:name=""><text:span text:style-name="Definition">на официальном сайте Мосжилинспекции</text:span></text:a>.</text:p>
      <text:p text:style-name="Text_20_body">Специалисты Инспекции подготовили разъяснения и подробные инструкции способов подписания документов электронной подписью.</text:p>
      <text:p text:style-name="Text_20_body"><text:a xlink:type="simple" xlink:href="https://www.mos.ru/upload/content/files/PodpisaniedokymentaotsoedinennoielektronnoipodpisunaprimereKriptoARM(1).docx" office:name=""><text:span text:style-name="Definition"><text:span text:style-name="T1">Подписание документа отсоединенной электронной подписью на примере КриптоАРМ</text:span></text:span></text:a><text:span text:style-name="T1">.</text:span></text:p>
      <text:p text:style-name="Text_20_body"><text:a xlink:type="simple" xlink:href="https://www.mos.ru/upload/content/files/PodpisaniedokymentavstroennoielektronnoipodpisunaprimereKriptoProPDF.docx" office:name=""><text:span text:style-name="Definition"><text:span text:style-name="T1">Подписание проектной документации встроенной электронной подписью на примере КриптоПро PDF.</text:span></text:span></text:a></text:p>
      <text:p text:style-name="Text_20_body">Кроме того, на сайте Мосжилинспекции Вы можете ознакомиться с <text:a xlink:type="simple" xlink:href="https://www.mos.ru/mgi/function/pereustroistvo-i-pereplanirovka/videoinstrukciya-kak-sdelat-pereplanirovku-zakonno-i-bez-khlopot/" office:name=""><text:span text:style-name="Definition">видео-инструкциями</text:span></text:a> о порядке подачи заявлений на госуслугу и согласования перепланировки.</text:p>
      <text:p text:style-name="Text_20_body">Напоминаем, что все заявления на предоставление госуслуги подаются исключительно в электронном виде через Официальный сайт Мэра Москвы (mos.ru). Для этого необходимо зайти в раздел «Жилье, ЖКУ, двор» и выбрать онлайн-услугу «Согласование переустройства, перепланировки помещения в жилом виде», заполнить необходимые поля и приложить документы. Информация о ходе рассмотрения заявления будет поступать в личный кабинет заявител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nash-okrug/information-zhilinspektsii/detail/9892067.html" office:name=""><text:span text:style-name="Definition">http://uzao.mos.ru/nash-okrug/information-zhilinspektsii/detail/989206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3:20:27Z</meta:creation-date>
    <dc:date>2023-05-14T03:20:27Z</dc:date>
  </office:meta>
</office:document-meta>
</file>