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жилинспекцию-обратился-житель-дома-68-корпус-2-по-улице-профсоюзная"/>В Мосжилинспекцию обратился житель дома 68, корпус 2 по улице Профсоюзная<text:bookmark-end text:name="в-мосжилинспекцию-обратился-житель-дома-68-корпус-2-по-улице-профсоюзная"/></text:h>
      <text:p text:style-name="First_20_paragraph">14.04.2021</text:p>
      <text:p text:style-name="Text_20_body">В Мосжилинспекцию обратился житель дома 68, корпус 2 по улице Профсоюзная, с жалобой на неисправность лифтового оборудования (управляющая организация - ООО «ПИК-Комфорт»).</text:p>
      <text:p text:style-name="Text_20_body">В ходе проверки, проведенной Мосжилинспекцией 25.03.2020, были выявлены нарушения в части эксплуатации лифтового оборудования в 1 подъезде, а именно левый пассажирский лифт находился на простое на 23 этаже (не работал). Управляющей организации ООО «ПИК – Комфорт» выдано предписание: восстановить работу пассажирского лифта до 28.04.2020).</text:p>
      <text:p text:style-name="Text_20_body">За ненадлежащую эксплуатацию и содержание дома 68, корпус 2, в отношении юридического лица управляющей организации ООО «ПИК – Комфорт» составлен протокол об административном правонарушении по ч. 2 ст. 14.1.3 Кодекса Российской Федерации об административных правонарушениях.</text:p>
      <text:p text:style-name="Text_20_body"><text:span text:style-name="T1">(влечет наложение административного штрафа на юридических лиц 250 тысяч рублей).</text:span></text:p>
      <text:p text:style-name="Text_20_body">Предписанные мероприятия находятся на контроле в Мосжилинспекц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nash-okrug/information-zhilinspektsii/detail/9871054.html" office:name=""><text:span text:style-name="Definition">http://uzao.mos.ru/nash-okrug/information-zhilinspektsii/detail/987105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7T08:47:25Z</meta:creation-date>
    <dc:date>2024-10-07T08:47:25Z</dc:date>
  </office:meta>
</office:document-meta>
</file>