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жилинспекцию-обратились-жители-дома-5а-корпус-3-по-улице-поляны"/>В Мосжилинспекцию обратились жители дома 5А, корпус 3 по улице Поляны<text:bookmark-end text:name="в-мосжилинспекцию-обратились-жители-дома-5а-корпус-3-по-улице-поляны"/></text:h>
      <text:p text:style-name="First_20_paragraph">14.04.2021</text:p>
      <text:p text:style-name="Text_20_body">В Мосжилинспекцию обратились жители дома 5А, корпус 3 по улице Поляны (район Южное Бутово, управляющая организация - ООО «ПИК-Комфорт») по вопросу неудовлетворительного содержания и эксплуатации общего имущества указанного дома, в том числе отсутствия средств пожаротушения (пожарных рукавов).</text:p>
      <text:p text:style-name="Text_20_body">В ходе проверки, проведенной Мосжилинспекцией 18 февраля 2021 г. доводы, указанные жителями дома в своих обращениях, подтвердились. Мосжилинспекцией было выявлено 7 пунктов нарушений в части эксплуатации и содержания дома 5А, корпус 3 по улице Поляны, в том числе нарушение требований пожарной безопасности (отсутствие пожарных рукавов в пожарных шкафах, захламление мест общего пользования).</text:p>
      <text:p text:style-name="Text_20_body">По результатам проверки управляющая организация ООО «ПИК-Комфорт» привлечена к административной ответственности, предусмотренной частью 2 статьей 14.1.3 Кодекса Российской Федерации об административных правонарушениях. <text:span text:style-name="T1">(влечет наложение административного штрафа на юридических лиц 250 тысяч рублей).</text:span></text:p>
      <text:p text:style-name="Text_20_body">Также Мосжилинспекция обязала ООО «ПИК-Комфорт» устранить выявленные нарушения.</text:p>
      <text:p text:style-name="Text_20_body">В ходе проверки исполнения предписанных мероприятий, проведенной Мосжилинспекцией 22.03.2021, было установлено, что предписанные мероприятия выполнены не в полном объеме (захламление мест общего пользования устранено частично, пожарные рукава укомплектованы не полностью).</text:p>
      <text:p text:style-name="Text_20_body">За неисполнение предписанных мероприятий в отношении управляющей организации ООО «ПИК-Комфорт» составлен протокол об административном правонарушении, предусмотренной частью 24 статьей 19.5 Кодекса Российской Федерации об административных правонарушениях. <text:span text:style-name="T1">(влечет наложение административного штрафа на юридических лиц 250 тысяч рублей).</text:span></text:p>
      <text:p text:style-name="Text_20_body">Также Мосжилинспекцией ООО «ПИК-Комфорт» выдано повторное предписание об устранении нарушений.</text:p>
      <text:p text:style-name="Text_20_body">Предписанные мероприятия находятся на контроле в Мосжилинспекции.</text:p>
      <text:p text:style-name="Text_20_body">    </text:p>
      <text:p text:style-name="Text_20_body"><text:line-break/></text:p>
      <text:p text:style-name="Text_20_body">Адрес страницы: <text:a xlink:type="simple" xlink:href="http://uzao.mos.ru/nash-okrug/information-zhilinspektsii/detail/9870974.html" office:name=""><text:span text:style-name="Definition">http://uzao.mos.ru/nash-okrug/information-zhilinspektsii/detail/987097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1:47:25Z</meta:creation-date>
    <dc:date>2025-02-15T21:47:25Z</dc:date>
  </office:meta>
</office:document-meta>
</file>