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вопросу-о-способе-определения-субъектов-и-объектов-для-осуществления-мероприятий-жилищного-надзора-в-отношении-организаций-осуществляющих-управление-многоквартирными-домами-в-юго-западном-административном-округе"/>По вопросу о способе определения субъектов и объектов для осуществления мероприятий жилищного надзора в отношении организаций, осуществляющих управление многоквартирными домами в Юго-Западном административном округе<text:bookmark-end text:name="по-вопросу-о-способе-определения-субъектов-и-объектов-для-осуществления-мероприятий-жилищного-надзора-в-отношении-организаций-осуществляющих-управление-многоквартирными-домами-в-юго-западном-административном-округе"/></text:h>
      <text:p text:style-name="First_20_paragraph">09.04.2021</text:p>
      <text:p text:style-name="Text_20_body">Начальник Жилищной инспекции по ЮЗАО разъясняет следующее.</text:p>
      <text:p text:style-name="Text_20_body">Федеральный закон №294-фз от 28.12.2008 «О защите прав юридических лиц и индивидуальных предпринимателей при осуществлении государственного контроля (надзора) и муниципального контроля» содержит правовую позицию, регулирующий вопросы определения интенсивности проведения проверочных мероприятий путем анализа объекта проверки по риск-ориентированному принципу. Критерии оценки объектов проверок самостоятельно определяется органом государственного контроля исходя из полномочий и поставленных перед ним задач.</text:p>
      <text:p text:style-name="Text_20_body">С учетом специфики деятельности органов жилищного надзора, направленного на выявление, пресечение и предупреждение нарушений в сфере жилищного законодательства, Мосжилинспекция интенсивность проведения проверок с учетом риск-ориентированного подхода определяет по принципу функционирования светофора: в зависимости от количества поступающих обращений от жителей за отчётный месяц по вопросам ненадлежащего содержания и эксплуатации определенного многоквартирного дома формируется список управляющих организаций и адресов многоквартирных домов, подпадающих в красную, желтую и зеленную зоны.</text:p>
      <text:p text:style-name="Text_20_body">В красную зону включаются многоквартирные дома, по адресам расположения которых поступили в инспекцию за отчетный период три и более обращений, содержащих информацию о ненадлежащем содержании и эксплуатации многоквартирного дома. В отношении этой категории осмотры соответствия состояния многоквартирного дома нормам и правилам технической эксплуатации осуществляются еженедельно.</text:p>
      <text:p text:style-name="Text_20_body">Многоквартирные дома, по адресам расположения которых за отчетный период поступили обращения не более одного раза в разрезе каждого, подпадают в желтую зону и проверочные мероприятия в отношении этих МКД в рамках систематического наблюдения проводятся раз в месяц.</text:p>
      <text:p text:style-name="Text_20_body">В зеленной зоне находятся многоквартирные дома, по адресам расположения которых за отчетный период обращения не поступали, а в отношении этой категории проверочные мероприятия осуществляются по мере возникновения необходимости.</text:p>
      <text:p text:style-name="Text_20_body">Принцип «светафора» для определения объектов в целях осуществления систематического наблюдения позволяет своевременно выявлять многоквартирные дома, управление в отношении которых осуществляются с нарушением требований норм и правил технической эксплуатации, предпринять меры по предупреждению совершения правонарушений в сфере жилищного законодательства.</text:p>
      <text:p text:style-name="Text_20_body"><text:line-break/></text:p>
      <text:p text:style-name="Text_20_body">Адрес страницы: <text:a xlink:type="simple" xlink:href="http://uzao.mos.ru/nash-okrug/information-zhilinspektsii/detail/9855364.html" office:name=""><text:span text:style-name="Definition">http://uzao.mos.ru/nash-okrug/information-zhilinspektsii/detail/985536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5T22:06:01Z</meta:creation-date>
    <dc:date>2025-02-15T22:06:01Z</dc:date>
  </office:meta>
</office:document-meta>
</file>