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жилинспекция-юзао-информирует"/>Мосжилинспекция ЮЗАО информирует<text:bookmark-end text:name="мосжилинспекция-юзао-информирует"/></text:h>
      <text:p text:style-name="First_20_paragraph">04.02.2021</text:p>
      <text:p text:style-name="Text_20_body">Начальник Жилищной инспекции по Юго-Западному административному округу информирует собственников и пользователей нежилых помещений, расположенных в многоквартирных домах округа о том, что с первого января 2021 не оказывается государственная услуга по оформлению акта о завершенном переустройстве и (или) перепланировке помещения в многоквартирных домах на ранее выполненные работы без решения о согласовании переустройства и (или) перепланировки помещения в многоквартирном доме, если такое решение требуется в соответствии Требованиями, на ранее выполненные работы по переустройству и (или) перепланировке помещения в многоквартирном доме, в результате проведения которых изменяется архитектурный облик многоквартирного дома, колористическое решение фасада многоквартирного дома.<text:line-break/>В целях проведения перепланировки помещений, на осуществление которых требуется выполнение работ, затрагивающих архитектурный облик и колористическое решение фасада МКД, собственникам и пользователям нежилых помещений следует обратиться за получением государственной услуги в форме согласования планируемых (проектируемых) видов работ по переустройству и (или) перепланировке.</text:p>
      <text:p text:style-name="Text_20_body"><text:line-break/></text:p>
      <text:p text:style-name="Text_20_body">Адрес страницы: <text:a xlink:type="simple" xlink:href="http://uzao.mos.ru/nash-okrug/information-zhilinspektsii/detail/9689177.html" office:name=""><text:span text:style-name="Definition">http://uzao.mos.ru/nash-okrug/information-zhilinspektsii/detail/9689177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5T22:06:02Z</meta:creation-date>
    <dc:date>2025-02-15T22:06:02Z</dc:date>
  </office:meta>
</office:document-meta>
</file>