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в-2020-году-мосжилинспекция-отметила-11-управляющих-организаций-из-за-нарушения-законодательства-об-энергосбережении"/>В 2020 году Мосжилинспекция отметила 11 управляющих организаций из-за нарушения законодательства об энергосбережении<text:bookmark-end text:name="в-2020-году-мосжилинспекция-отметила-11-управляющих-организаций-из-за-нарушения-законодательства-об-энергосбережении"/></text:h>
      <text:p text:style-name="First_20_paragraph">13.01.2021</text:p>
      <text:p text:style-name="Text_20_body"><text:span text:style-name="T1">Управляющие организации проводили энергосберегающие мероприятия в домах и информировали жителей в недостаточном объеме.</text:span><text:line-break/><text:line-break/>По результатам проверок, проведенных в 2020 году, Мосжилинспекция выявила в ЮЗАО 11 организаций, нарушившие установленные требования Федерального закона от 23.11.2009 №261 «Об энергосбережении и о повышении энергетической эффективности».<text:line-break/><text:line-break/>На момент проведения проверок Мосжилинспекцией установлено, что управляющими компаниями были выполнены мероприятия по энергосбережению и повышению энергоэффективности в многоквартирных домах, разрабатывались перечни предлагаемых для собственников помещений мероприятий по энергосбережению и повышению энергетической эффективности в многоквартирных домах, а также не в полной мере проводилось информирование собственников помещений многоквартирных домов о необходимости проведения таких мероприятий.<text:line-break/><text:line-break/>Управляющие организации должны не реже чем один раз в год разрабатывать предложения и информировать собственников помещений о мероприятиях по энергосбережению.<text:line-break/><text:line-break/></text:p>
      <text:p text:style-name="Text_20_body">За выявленные нарушения законодательства об энергосбережении Мосжилинспекция привлекла управляющие организации и должностные лица к административной ответственности, предусмотренными частью 5 статьи 9.16; частью 2 статьи 14.1.3, частью 1 статьи 19.5 КоАП Российской Федерации.</text:p>
      <text:p text:style-name="Text_20_body"><text:line-break/></text:p>
      <text:p text:style-name="Text_20_body"><text:line-break/></text:p>
      <text:h text:style-name="Heading_20_2" text:outline-level="2"><text:bookmark-start text:name="среди-управляющих-организаций-привлеченных-к-административной-ответственности-числятся-следующие"/>Среди управляющих организаций, привлеченных к административной ответственности, числятся следующие:<text:bookmark-end text:name="среди-управляющих-организаций-привлеченных-к-административной-ответственности-числятся-следующие"/></text:h>
      <text:p text:style-name="First_20_paragraph"><text:line-break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№№</text:p>
          </table:table-cell>
          <table:table-cell table:style-name="TableRowCell" office:value-type="string">
            <text:p text:style-name="Table_20_Contents"><text:span text:style-name="T1">Округ</text:span></text:p>
          </table:table-cell>
          <table:table-cell table:style-name="TableRowCell" office:value-type="string">
            <text:p text:style-name="Table_20_Contents"><text:span text:style-name="T1">Наименование организации</text:span></text:p>
          </table:table-cell>
          <table:table-cell table:style-name="TableRowCell" office:value-type="string">
            <text:p text:style-name="Table_20_Contents"><text:line-break/></text:p>
            <text:p text:style-name="Table_20_Contents"><text:span text:style-name="T1">Нарушение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ЮЗАО</text:p>
          </table:table-cell>
          <table:table-cell table:style-name="TableRowCell" office:value-type="string">
            <text:p text:style-name="Table_20_Contents">ОБЩЕСТВО С ОГРАНИЧЕННОЙ ОТВЕТСТВЕННОСТЬЮ «НЕГА»</text:p>
          </table:table-cell>
          <table:table-cell table:style-name="TableRowCell" office:value-type="string">
            <text:p text:style-name="Table_20_Contents"><text:line-break/></text:p>
            <text:p text:style-name="Table_20_Contents">п.7 ст.12 ФЗ-261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ЮЗАО</text:p>
          </table:table-cell>
          <table:table-cell table:style-name="TableRowCell" office:value-type="string">
            <text:p text:style-name="Table_20_Contents">ОБЩЕСТВО С ОГРАНИЧЕННОЙ ОТВЕТСТВЕННОСТЬЮ «ТЕХНЭКС»</text:p>
          </table:table-cell>
          <table:table-cell table:style-name="TableRowCell" office:value-type="string">
            <text:p text:style-name="Table_20_Contents"><text:line-break/></text:p>
            <text:p text:style-name="Table_20_Contents">п.7 ст.12 ФЗ-261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ЮЗАО</text:p>
          </table:table-cell>
          <table:table-cell table:style-name="TableRowCell" office:value-type="string">
            <text:p text:style-name="Table_20_Contents"><text:bookmark text:name="id__GoBack"/> ОБЩЕСТВО С ОГРАНИЧЕННОЙ ОТВЕТСТВЕННОСТЬЮ «АВИЛОН-М»</text:p>
          </table:table-cell>
          <table:table-cell table:style-name="TableRowCell" office:value-type="string">
            <text:p text:style-name="Table_20_Contents"><text:line-break/></text:p>
            <text:p text:style-name="Table_20_Contents">п.7 ст.12 ФЗ-261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ЮЗАО</text:p>
          </table:table-cell>
          <table:table-cell table:style-name="TableRowCell" office:value-type="string">
            <text:p text:style-name="Table_20_Contents">ОБЩЕСТВО С ОГРАНИЧЕННОЙ ОТВЕТСТВЕННОСТЬЮ «ЖИЛИЩНО-КОММУНАЛЬНОЕ УПРАВЛЕНИЕ «ПЛЮС»</text:p>
          </table:table-cell>
          <table:table-cell table:style-name="TableRowCell" office:value-type="string">
            <text:p text:style-name="Table_20_Contents"><text:line-break/></text:p>
            <text:p text:style-name="Table_20_Contents">п.7 ст.12 ФЗ-261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ЮЗАО</text:p>
          </table:table-cell>
          <table:table-cell table:style-name="TableRowCell" office:value-type="string">
            <text:p text:style-name="Table_20_Contents">ОБЩЕСТВО С ОГРАНИЧЕННОЙ ОТВЕТСТВЕННОСТЬЮ «УПРАВЛЯЮЩАЯ КОМПАНИЯ «ПИОНЕР-СЕРВИС»</text:p>
          </table:table-cell>
          <table:table-cell table:style-name="TableRowCell" office:value-type="string">
            <text:p text:style-name="Table_20_Contents"><text:line-break/></text:p>
            <text:p text:style-name="Table_20_Contents">п.7 ст.12 ФЗ-261</text:p>
          </table:table-cell>
        </table:table-row>
      </table:table>
      <text:p text:style-name="First_20_paragraph"><text:line-break/></text:p>
      <text:p text:style-name="Text_20_body"><text:line-break/></text:p>
      <text:p text:style-name="Text_20_body">Адрес страницы: <text:a xlink:type="simple" xlink:href="http://uzao.mos.ru/nash-okrug/information-zhilinspektsii/detail/9635261.html" office:name=""><text:span text:style-name="Definition">http://uzao.mos.ru/nash-okrug/information-zhilinspektsii/detail/963526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8T08:37:20Z</meta:creation-date>
    <dc:date>2024-09-08T08:37:20Z</dc:date>
  </office:meta>
</office:document-meta>
</file>