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архив-материалов"/>Архив материалов<text:bookmark-end text:name="архив-материалов"/></text:h>
      <text:p text:style-name="First_20_paragraph">11.11.2020</text:p>
      <text:p text:style-name="Text_20_body"><text:a xlink:type="simple" xlink:href="https://uzao.mos.ru/nash-okrug/information-zhilinspektsii/zhilishchnaya-inspektsiya-po-yuzao-razyasnyaet.php" office:name=""><text:span text:style-name="Definition">-Жилищная инспекция по ЮЗАО разъясняет</text:span></text:a></text:p>
      <text:p text:style-name="Text_20_body"><text:a xlink:type="simple" xlink:href="/photo-and-pictures-for-works/Ограничения%20при%20переустройстве%20помещений.pdf" office:name=""><text:span text:style-name="Definition">-Жилищная инспекция по ЮЗАО информирует: Что не допускается при производстве работ по переустройству и (или) перепланировке жилых и нежилых помещений в многоквартирных домах и жилых домах</text:span></text:a></text:p>
      <text:p text:style-name="Text_20_body">-<text:a xlink:type="simple" xlink:href="/photo-and-pictures-for-works/О%20порядке%20получения%20государственной%20услуги.pdf" office:name=""><text:span text:style-name="Definition">О порядке получения государственной услуги «Согласование переустройства и (или) перепланировки жилых и нежилых помещений в многоквартирных домах и жилых домах и оформление приемочной комиссией акта о завершенном переустройстве и (или) перепланировки помещений в многоквартирных домах и жилых домах»</text:span></text:a></text:p>
      <text:p text:style-name="Text_20_body"><text:a xlink:type="simple" xlink:href="/photo-and-pictures-for-works/Госуслуга%20через%20Портал.pdf" office:name=""><text:span text:style-name="Definition">-Получение государственной услуги через Портал государственных услуг города Москвы</text:span></text:a></text:p>
      <text:p text:style-name="Text_20_body"><text:a xlink:type="simple" xlink:href="/photo-and-pictures-for-works/Стандарты%20управления%20МКД.pdf" office:name=""><text:span text:style-name="Definition">-Стандарты управления многоквартирным домом</text:span></text:a></text:p>
      <text:p text:style-name="Text_20_body"><text:a xlink:type="simple" xlink:href="/photo-and-pictures-for-works/Новость%2016.08.2016г..pdf" office:name=""><text:span text:style-name="Definition">-О возможности оформления перепланировки гражданами самостоятельно</text:span></text:a></text:p>
      <text:p text:style-name="Text_20_body">-<text:a xlink:type="simple" xlink:href="/photo-and-pictures-for-works/мжи.pdf" office:name=""><text:span text:style-name="Definition">Корректировка платы произведена, сумма возврата жителям составила 1 184 040 рублей</text:span></text:a></text:p>
      <text:p text:style-name="Text_20_body"><text:a xlink:type="simple" xlink:href="/photo-and-pictures-for-works/Для%20новостроек.pdf" office:name=""><text:span text:style-name="Definition"><text:span text:style-name="T1">-</text:span>Жилищная инспекция по ЮЗАО информирует<text:span text:style-name="T1">:</text:span> Возможность согласования переустройства и (или) Перепланировки помещений в домах-новостройках</text:span></text:a></text:p>
      <text:p text:style-name="Text_20_body"><text:line-break/></text:p>
      <text:p text:style-name="Text_20_body"><text:a xlink:type="simple" xlink:href="/photo-and-pictures-for-works/ПАМЯТКА%20ЗАЯВИТЕЛЮ.pdf" office:name=""><text:span text:style-name="Definition"/></text:a><text:a xlink:type="simple" xlink:href="/photo-and-pictures-for-works/ПАМЯТКА%20ЗАЯВИТЕЛЮ.pdf" office:name=""><text:span text:style-name="Definition">-ПАМЯТКА ЗАЯВИТЕЛЮ, получившему решение о согласовании переустрой</text:span></text:a><text:a xlink:type="simple" xlink:href="#id_77149031757335" office:name=""><text:span text:style-name="Definition">ства и перепланировке помещения в многоквартирном доме (Распоряжение Мосжилинспекции)</text:span></text:a></text:p>
      <text:p text:style-name="Text_20_body">-<text:a xlink:type="simple" xlink:href="/photo-and-pictures-for-works/Москомархитектура.pdf" office:name=""><text:span text:style-name="Definition">Об изменении порядка согласования работ по переустройству и (или) перепланировке жилых и нежилых помещений в многоквартирных домах, производство которых затрагивает архитектурный облик М</text:span></text:a>КД</text:p>
      <text:p text:style-name="Text_20_body"><text:line-break/></text:p>
      <text:p text:style-name="Text_20_body">-<text:a xlink:type="simple" xlink:href="/photo-and-pictures-for-works/Документ%20Microsoft%20Word%20(3).pdf" office:name=""><text:span text:style-name="Definition">Перепланировка: вопросы и ответы</text:span></text:a></text:p>
      <text:p text:style-name="Text_20_body"><text:line-break/></text:p>
      <text:p text:style-name="Text_20_body">Адрес страницы: <text:a xlink:type="simple" xlink:href="http://uzao.mos.ru/nash-okrug/information-zhilinspektsii/detail/9413389.html" office:name=""><text:span text:style-name="Definition">http://uzao.mos.ru/nash-okrug/information-zhilinspektsii/detail/9413389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4-22T11:24:48Z</meta:creation-date>
    <dc:date>2024-04-22T11:24:48Z</dc:date>
  </office:meta>
</office:document-meta>
</file>