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префектуры-от-03.03.2022-77-рп-о-внесении-изменений-в-распоряжение-префектуры-от-01.03.2018-92-рп-и-признании-утратившим-силу-распоряжения-префектуры-от-01.09.2021-205-рп"/>Распоряжение префектуры от 03.03.2022 № 77-РП "О внесении изменений в распоряжение префектуры от 01.03.2018 № 92-РП и признании утратившим силу распоряжения префектуры от 01.09.2021 № 205-РП"<text:bookmark-end text:name="распоряжение-префектуры-от-03.03.2022-77-рп-о-внесении-изменений-в-распоряжение-префектуры-от-01.03.2018-92-рп-и-признании-утратившим-силу-распоряжения-префектуры-от-01.09.2021-205-рп"/></text:h>
      <text:p text:style-name="First_20_paragraph">02.08.2022</text:p>
      <text:p text:style-name="Text_20_body"><text:a xlink:type="simple" xlink:href="/77-рп%20(1).pdf" office:name=""><text:span text:style-name="Definition">Распоряжение префектуры от 03.03.2022 № 77-РП "О внесении изменений в распоряжение префектуры от 01.03.2018 № 92-РП и признании утратившим силу распоряжения префектуры от 01.09.2021 № 205-РП"</text:span></text:a></text:p>
      <text:p text:style-name="Text_20_body"><text:line-break/></text:p>
      <text:p text:style-name="Text_20_body">Адрес страницы: <text:a xlink:type="simple" xlink:href="http://uzao.mos.ru/combating-corruption/the-commission-for-observance-of-requirements-for-the-official-behaviour-of-state-civil-employees-of/detail/10969956.html" office:name=""><text:span text:style-name="Definition">http://uzao.mos.ru/combating-corruption/the-commission-for-observance-of-requirements-for-the-official-behaviour-of-state-civil-employees-of/detail/1096995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21:20:24Z</meta:creation-date>
    <dc:date>2023-05-31T21:20:24Z</dc:date>
  </office:meta>
</office:document-meta>
</file>