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сведения-о-состоявшемся-8-ноября-заседании-комиссии-по-соблюдению-требований-к-служебному-поведению-префектуры-юго-западного-административного-округа-города-москвы-и-урегулированию-конфликта-интересов"/>Сведения о состоявшемся 8 ноября заседании Комиссии по соблюдению требований к служебному поведению префектуры Юго-Западного административного округа города Москвы и урегулированию конфликта интересов<text:bookmark-end text:name="сведения-о-состоявшемся-8-ноября-заседании-комиссии-по-соблюдению-требований-к-служебному-поведению-префектуры-юго-западного-административного-округа-города-москвы-и-урегулированию-конфликта-интересов"/></text:h>
      <text:p text:style-name="First_20_paragraph">30.12.2021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Наименование ОИВ</text:span></text:p>
          </table:table-cell>
          <table:table-cell table:style-name="TableRowCell" office:value-type="string">
            <text:p text:style-name="Table_20_Contents"><text:span text:style-name="T1">Дата заседания</text:span></text:p>
          </table:table-cell>
          <table:table-cell table:style-name="TableRowCell" office:value-type="string">
            <text:p text:style-name="Table_20_Contents"><text:span text:style-name="T1">Повестка заседания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Префектура</text:p>
            <text:p text:style-name="Table_20_Contents">ЮЗАО</text:p>
          </table:table-cell>
          <table:table-cell table:style-name="TableRowCell" office:value-type="string">
            <text:p text:style-name="Table_20_Contents">08.11.2021</text:p>
          </table:table-cell>
          <table:table-cell table:style-name="TableRowCell" office:value-type="string">
            <text:p text:style-name="Table_20_Contents">О результатах проверки достоверности и полноты сведений, представляемых государственными гражданскими служащими города Москвы и соблюдения требований к служебному поведению, утвержденного указом Мэра Москвы от 15.02.2010 № 11-УМ в отношении четверых государственных гражданских служащих префектуры и управ районов ЮЗАО.</text:p>
          </table:table-cell>
          <table:table-cell table:style-name="TableRowCell" office:value-type="string">
            <text:p text:style-name="Table_20_Contents">Признать, что сведения о доходах, расходах, об имуществе и обязательствах имущественного характера, представленные государственными гражданскими служащими управ районов Котловка города Москвы являются недостоверными и неполными, за допущенные нарушения законодательства о противодействии коррупции один государственный гражданский служащий привлечен к дисциплинарной ответственности.</text:p>
            <text:p text:style-name="Table_20_Contents">Действия пяти государственных гражданских служащих управ районов Южное Бутово, Северное Бутово, Зюзино, Котловка можно отнести к малозначительному проступку, не влекущему дисциплинарную ответственность. К дисциплинарной ответственности государственных гражданских служащих не привлекать, при этом указав им на необходимость строгого соблюдения требований действующего законодательства о противодействии коррупции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zao.mos.ru/combating-corruption/the-commission-for-observance-of-requirements-for-the-official-behaviour-of-state-civil-employees-of/detail/10517242.html" office:name=""><text:span text:style-name="Definition">http://uzao.mos.ru/combating-corruption/the-commission-for-observance-of-requirements-for-the-official-behaviour-of-state-civil-employees-of/detail/1051724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09:14:11Z</meta:creation-date>
    <dc:date>2023-07-08T09:14:11Z</dc:date>
  </office:meta>
</office:document-meta>
</file>