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префектуры-о-внесении-изменений-в-распоряжение-префектуры-от-29.05.2020-195-рп-и-признании-утратившим-силу-распоряжения-префектуры-от-08.04.2021-106-рп-от-01.09.2021-г.-204-рп"/>Распоряжение префектуры "О внесении изменений в распоряжение префектуры от 29.05.2020 № 195-РП и признании утратившим силу распоряжения префектуры от 08.04.2021 № 106-РП" от 01.09.2021 г. № 204-РП<text:bookmark-end text:name="распоряжение-префектуры-о-внесении-изменений-в-распоряжение-префектуры-от-29.05.2020-195-рп-и-признании-утратившим-силу-распоряжения-префектуры-от-08.04.2021-106-рп-от-01.09.2021-г.-204-рп"/></text:h>
      <text:p text:style-name="First_20_paragraph">13.09.2021</text:p>
      <text:p text:style-name="Text_20_body"><text:a xlink:type="simple" xlink:href="/204-рп.pdf" office:name=""><text:span text:style-name="Definition">Распоряжение префектуры "О внесении изменений в распоряжение префектуры от 29.05.2020 № 195-РП и признании утратившим силу распоряжения префектуры от 08.04.2021 № 106-РП" от 01.09.2021 г. № 204-РП</text:span></text:a></text:p>
      <text:p text:style-name="Text_20_body"><text:line-break/></text:p>
      <text:p text:style-name="Text_20_body">Адрес страницы: <text:a xlink:type="simple" xlink:href="http://uzao.mos.ru/combating-corruption/the-commission-for-observance-of-requirements-for-the-official-behaviour-of-state-civil-employees-of/detail/10249611.html" office:name=""><text:span text:style-name="Definition">http://uzao.mos.ru/combating-corruption/the-commission-for-observance-of-requirements-for-the-official-behaviour-of-state-civil-employees-of/detail/1024961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08:02:19Z</meta:creation-date>
    <dc:date>2023-06-24T08:02:19Z</dc:date>
  </office:meta>
</office:document-meta>
</file>