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б-утверждении-перечня-должностей-государственной-гражданской-службы-при-замещении-которых-запрещается-открывать-и-иметь-счета-хранить-денежные-средства-и-ценности-в-иностранных-банках-расположенных-за-пределами-территории-российской-федерации"/>Об утверждении перечня должностей государственной гражданской службы, при замещении которых запрещается открывать и иметь счета, хранить денежные средства и ценности в иностранных банках, расположенных за пределами территории Российской Федерации<text:bookmark-end text:name="об-утверждении-перечня-должностей-государственной-гражданской-службы-при-замещении-которых-запрещается-открывать-и-иметь-счета-хранить-денежные-средства-и-ценности-в-иностранных-банках-расположенных-за-пределами-территории-российской-федерации"/></text:h>
      <text:p text:style-name="First_20_paragraph">17.10.2018</text:p>
      <text:p text:style-name="Text_20_body"><text:span text:style-name="T1">Распоряжение префектуры</text:span></text:p>
      <text:p text:style-name="Text_20_body"><text:line-break/></text:p>
      <text:p text:style-name="Text_20_body"><text:line-break/></text:p>
      <text:p text:style-name="Text_20_body"><text:span text:style-name="T2">от 16 октября 2018 г.                                                                                                                                   № 302-РП</text:span></text:p>
      <text:p text:style-name="Text_20_body"><text:span text:style-name="T1">Об утверждении перечня должностей государственной гражданской службы города Москвы в аппарате префектуры Юго-Западного административного округа города Москвы, при замещении которых государственным гражданским служащим города Москвы в аппарате префектуры Юго-Западного административного округа города Москвы запрещается открывать и иметь счета (вклады), хранить наличные денежные средства и ценности в иностранных банках, расположенных за пределами территории Российской Федерации, владеть и (или) пользоваться иностранными финансовыми инструментами</text:span></text:p>
      <text:p text:style-name="Text_20_body">В соответствии с указом Мэра Москвы от 26.08.2015 № 55-УМ «Об утверждении перечня должностей государственной гражданской службы города Москвы, при замещении которых государственным гражданским служащим города Москвы запрещается открывать и иметь счета (вклады), хранить наличные денежные средства и ценности в иностранных банках, расположенных за пределами территории Российской Федерации, владеть и (или) пользоваться иностранными финансовыми инструментами, и внесении изменений в правовые акты города Москвы по вопросам противодействия коррупции»:</text:p>
      <text:p text:style-name="Text_20_body">1. Утвердить перечень должностей государственной гражданской службы города Москвы в аппарате префектуры Юго-Западного административного округа города Москвы, при замещении которых государственным гражданским служащим города Москвы в аппарате префектуры Юго-Западного административного округа города Москвы запрещается открывать и иметь счета (вклады), хранить наличные денежные средства и ценности в иностранных банках, расположенных за пределами территории Российской Федерации, владеть и (или) пользоваться иностранными финансовыми инструментами согласно приложению к настоящему распоряжению.</text:p>
      <text:p text:style-name="Text_20_body">2. Организационному управлению префектуры в трехдневный срок с момента выхода настоящего распоряжения опубликовать его на официальном сайте префектуры.</text:p>
      <text:p text:style-name="Text_20_body">3. Контроль за выполнением настоящего распоряжения возложить на исполняющего обязанности первого заместителя префекта Найданова А.С.</text:p>
      <text:p text:style-name="Text_20_body"><text:line-break/></text:p>
      <text:p text:style-name="Text_20_body"><text:line-break/></text:p>
      <text:p text:style-name="Text_20_body"/>
      <text:p text:style-name="Text_20_body"><text:span text:style-name="T1">Исполняющий обязанности </text:span><text:span text:style-name="T1">префекта                                                                                                   А.С.Найданов</text:span></text:p>
      <text:p text:style-name="Text_20_body"/>
      <text:p text:style-name="Horizontal_20_Line"/>
      <text:p text:style-name="First_20_paragraph"><text:line-break/></text:p>
      <text:p text:style-name="Text_20_body"><text:line-break/></text:p>
      <text:p text:style-name="Text_20_body"><text:span text:style-name="T2">Приложение</text:span></text:p>
      <text:p text:style-name="Text_20_body"><text:span text:style-name="T2">к распоряжению префектуры</text:span><text:line-break/></text:p>
      <text:p text:style-name="Text_20_body"> </text:p>
      <text:p text:style-name="Text_20_body">от «16» октября 2018 г.</text:p>
      <text:p text:style-name="Text_20_body"> </text:p>
      <text:p text:style-name="Text_20_body"><text:span text:style-name="T2">№ 302-РП</text:span></text:p>
      <text:p text:style-name="Text_20_body"><text:span text:style-name="T1">Перечень</text:span></text:p>
      <text:p text:style-name="Text_20_body"><text:span text:style-name="T1">должностей государственной гражданской службы города Москвы</text:span><text:line-break/><text:span text:style-name="T1">в аппарате префектуры Юго-Западного административного округа города Москвы, при замещении которых государственным гражданским служащим города Москвы в аппарате префектуры Юго-Западного административного округа города Москвы запрещается открывать</text:span><text:line-break/><text:span text:style-name="T1">и иметь счета (вклады), хранить наличные денежные средства и ценности в иностранных банках, расположенных за пределами территории Российской Федерации, владеть и (или) пользоваться иностранными финансовыми инструментами</text:span></text:p>
      <text:p text:style-name="Text_20_body"><text:line-break/></text:p>
      <text:p text:style-name="Text_20_body">1. Первый заместитель префекта.</text:p>
      <text:p text:style-name="Text_20_body">2. Должности государственной гражданской службы города Москвы, включенные в номенклатуру должностей государственных гражданских служащих города Москвы, подлежащих оформлению на допуск к государственной тайне, исполнение обязанностей по которым предусматривает допуск к сведениям особой важности.</text:p>
      <text:p text:style-name="Text_20_body"><text:line-break/></text:p>
      <text:p text:style-name="Text_20_body">Адрес страницы: <text:a xlink:type="simple" xlink:href="http://uzao.mos.ru/combating-corruption/plans-papers-reports-reviews-static-information-on-combating-corruption/detail/7639399.html" office:name=""><text:span text:style-name="Definition">http://uzao.mos.ru/combating-corruption/plans-papers-reports-reviews-static-information-on-combating-corruption/detail/7639399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16T00:12:00Z</meta:creation-date>
    <dc:date>2025-02-16T00:12:00Z</dc:date>
  </office:meta>
</office:document-meta>
</file>