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месте-против-коррупции"/>Вместе против коррупции!<text:bookmark-end text:name="вместе-против-коррупции"/></text:h>
      <text:p text:style-name="First_20_paragraph">22.07.2022</text:p>
      <text:p text:style-name="Text_20_body">Демонстрируемые материалы являются работами, поступившими в рамках Международного молодежного конкурса социальной антикоррупционной рекламы «Вместе против коррупции!», организованного Генеральной прокуратурой Российской Федерации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combating-corruption/plans-papers-reports-reviews-static-information-on-combating-corruption/detail/10950877.html" office:name=""><text:span text:style-name="Definition">http://uzao.mos.ru/combating-corruption/plans-papers-reports-reviews-static-information-on-combating-corruption/detail/1095087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11:48Z</meta:creation-date>
    <dc:date>2025-02-16T00:11:48Z</dc:date>
  </office:meta>
</office:document-meta>
</file>