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нужно-знать-о-коррупции"/>Что нужно знать о коррупции?<text:bookmark-end text:name="что-нужно-знать-о-коррупции"/></text:h>
      <text:p text:style-name="First_20_paragraph">22.07.2022</text:p>
      <text:p text:style-name="Text_20_body"><text:line-break/></text:p>
      <text:p text:style-name="Text_20_body">Адрес страницы: <text:a xlink:type="simple" xlink:href="http://uzao.mos.ru/combating-corruption/plans-papers-reports-reviews-static-information-on-combating-corruption/detail/10950832.html" office:name=""><text:span text:style-name="Definition">http://uzao.mos.ru/combating-corruption/plans-papers-reports-reviews-static-information-on-combating-corruption/detail/1095083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0T01:01:14Z</meta:creation-date>
    <dc:date>2024-03-10T01:01:14Z</dc:date>
  </office:meta>
</office:document-meta>
</file>